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oor de bouw van een dakopbouw aan Lingedijk 89 te Geldermals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aanvraag voor een omgevingsvergunning is ingetrokken voor de bouw van een dakopbouw (Bouwactiviteit (omgevingsplan)), Lingedijk 89, 4191 VC, in Geldermalsen (31-07-2026) , ODR2601125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7949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9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9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01125</meta:user-defined>
    <dc:language>nl</dc:language>
    <meta:user-defined meta:name="OVERHEIDop.locatietype/OVERHEIDop.gebiedsmarkering">Adres</meta:user-defined>
    <meta:user-defined meta:name="DC.title">Ingetrokken aanvraag voor de bouw van een dakopbouw aan Lingedijk 89 te Geldermals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491</meta:user-defined>
    <meta:user-defined meta:name="OVERHEIDop.GmbID/DC.identifier">gmb-2026-379491</meta:user-defined>
    <meta:user-defined meta:name="OVERHEIDop.versieInformatie"/>
  </office:meta>
</office:document-meta>
</file>