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Stationsweg 101, 8401DN Gorr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juli 2026 heeft de gemeente een melding ontvangen voor activiteiten waarvoor geen vergunningplicht geldt op de locatie Stationsweg 101, 8401DN Gorredijk. De melding is geregistreerd onder zaaknummer Z2026-00004490. De melding betreft:</text:p>
            <text:p text:style-name="common-al">Gesloten bodemenergiesyste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94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490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Stationsweg 101, 8401DN Gorred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90</meta:user-defined>
    <meta:user-defined meta:name="OVERHEIDop.GmbID/DC.identifier">gmb-2026-379490</meta:user-defined>
    <meta:user-defined meta:name="OVERHEIDop.versieInformatie"/>
  </office:meta>
</office:document-meta>
</file>