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Pieperdag (open dag)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Lensink aardappelen</text:p>
            <text:p text:style-name="common-al">Activiteit: Pieperdag (open dag)</text:p>
            <text:p text:style-name="common-al">Locatie: Rosierweg 2, Aalten</text:p>
            <text:p text:style-name="common-al">Datum/periode: op 5 september 2026 van 10.00 tot 16.3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8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Pieperdag (open dag)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87</meta:user-defined>
    <meta:user-defined meta:name="OVERHEIDop.GmbID/DC.identifier">gmb-2026-379487</meta:user-defined>
    <meta:user-defined meta:name="OVERHEIDop.versieInformatie"/>
  </office:meta>
</office:document-meta>
</file>