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verjaardagsfeest met livemuziek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verjaardagsfeest met livemuziek</text:p>
            <text:p text:style-name="common-al">Locatie: Bredevoortsestraatweg 112, Aalten</text:p>
            <text:p text:style-name="common-al">Datum/periode: op 22 augustus 2026 van 15.00 tot 21.3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4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Gemeente Aalten - apv melding verjaardagsfeest met livemuziek, Aa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483</meta:user-defined>
    <meta:user-defined meta:name="OVERHEIDop.GmbID/DC.identifier">gmb-2026-379483</meta:user-defined>
    <meta:user-defined meta:name="OVERHEIDop.versieInformatie"/>
  </office:meta>
</office:document-meta>
</file>