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buurtfeest, Aa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ctiviteit: buurtfeest Bongenkamp</text:p>
            <text:p text:style-name="common-al">Locatie: Tussen de Bongenkamp 10 en de Bongenkamp is een tijdelijke verkeersmaatregel van kracht voor het afsluiten van de weg.</text:p>
            <text:p text:style-name="common-al">Datum/periode: op 5 september 2026 van 14.00 tot 01.00 uur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7947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7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7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Gemeente Aalten - apv melding buurtfeest, Aalt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9479</meta:user-defined>
    <meta:user-defined meta:name="OVERHEIDop.GmbID/DC.identifier">gmb-2026-379479</meta:user-defined>
    <meta:user-defined meta:name="OVERHEIDop.versieInformatie"/>
  </office:meta>
</office:document-meta>
</file>