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en exploitatievergunning Sportkantine PlayPDL Hoorn B.V. te Oosterblokker 53 A</text:p>
      <text:section text:name="zakelijke-mededeling_id1-3-2" text:style-name="zakelijke-mededeling">
        <text:section text:name="zakelijke-mededeling-tekst_id1-3-2-1" text:style-name="zakelijke-mededeling-tekst">
          <text:section text:name="tekst_id1-3-2-1-1" text:style-name="tekst">
            <text:p text:style-name="common-al">Op 5 augustus 2026 is er een alcoholwet-en exploitatievergunning verleend voor de sportkantine van PlayPDL Hoorn B.V. , Oosterblokker 53 A. onder zaaknummer: 862685 en 843984.</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Drechterland, Postbus 20, 1610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Hoogkarspel, 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7947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7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7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rechterland</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Verleende alcoholwet-en exploitatievergunning Sportkantine PlayPDL Hoorn B.V. te Oosterblokker 53 A</meta:user-defined>
    <meta:user-defined meta:name="DCTERMS.W3CDTF/DCTERMS.available">2026-08-10</meta:user-defined>
    <meta:user-defined meta:name="DCTERMS.W3CDTF/OVERHEIDop.jaargang">2026</meta:user-defined>
    <meta:user-defined meta:name="OVERHEIDop.publicationIssue">379478</meta:user-defined>
    <meta:user-defined meta:name="OVERHEIDop.GmbID/DC.identifier">gmb-2026-379478</meta:user-defined>
    <meta:user-defined meta:name="OVERHEIDop.versieInformatie"/>
  </office:meta>
</office:document-meta>
</file>