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Cameratoezicht Zaaier te Zundert </text:p>
      <text:section text:name="regeling_id1-3-2" text:style-name="regeling">
        <text:section text:name="aanhef_id1-3-2-1" text:style-name="aanhef">
          <text:section text:name="preambule_id1-3-2-1-1" text:style-name="preambule">
            <text:p text:style-name="al"/>
            <text:p text:style-name="al">De burgemeester van de gemeente Zundert;</text:p>
            <text:p text:style-name="al"/>
            <text:p text:style-name="al">gelezen het bepaalde in art. 151c van de Gemeentewet en artikel 2:77 van de Algemene Plaatselijke Verordening gemeente Zundert 2020 (APV Zundert);</text:p>
            <text:p text:style-name="al"/>
            <text:p text:style-name="al">gelet op de Wet politiegegevens;</text:p>
            <text:p text:style-name="al"/>
            <text:p text:style-name="al">overwegende dat:</text:p>
            <text:p text:style-name="al"/>
            <text:p text:style-name="al">de burgemeester van Zundert op grond van artikel 2:77 van de APV Zundert, juncto artikel 151c Gemeentewet, de bevoegdheid heeft om te kunnen besluiten tot plaatsing van een camera voor een bepaalde duur ten behoeve van het toezicht op een openbare plaats als dat naar haar oordeel noodzakelijk is in het belang van de handhaving van de openbare orde.</text:p>
            <text:p text:style-name="al"/>
            <text:p text:style-name="al">
            <text:span text:style-name="nadrukvet">Proportionaliteit</text:span>
          </text:p>
            <text:p text:style-name="al">Uit de bestuurlijke rapportage van de politie van 5 augustus 2026 blijkt dat er de omgeving Zaaier in Zundert meerdere incidenten hebben plaatsgevonden waarbij de openbare orde ernstig is verstoord.</text:p>
            <text:p text:style-name="al"/>
            <text:p text:style-name="al">Het betrof onder meer de volgende incidenten:</text:p>
            <text:p text:style-name="al">Op 3 juni 2026 een incident met bedreiging.</text:p>
            <text:p text:style-name="al"/>
            <text:p text:style-name="al">Op 10 juli 2026 heeft er een geweldsincident met vernieling plaats gevonden gevolgd door een incident met zware mishandeling op 11 juli 2026.</text:p>
            <text:p text:style-name="al"/>
            <text:p text:style-name="al">Op 5 augustus 2026 omstreeks 03:00 uur ’s nachts een explosie heeft plaatsgevonden bij een woning in de Zaaier te Zundert.</text:p>
            <text:p text:style-name="al"/>
            <text:p text:style-name="al">Deze reeks van incidenten vormen een gevaar voor de openbare orde. Er is vrees voor herhaling van openbare orde verstoringen in dit gebied.</text:p>
            <text:p text:style-name="al"/>
            <text:p text:style-name="al">De inzet van cameratoezicht in de Zaaier is eveneens proportioneel in verband met (een toename van) aanhoudende angstgevoelens en gevoelens van onveiligheid onder bewoners gerelateerd aan bovengenoemde incidenten.</text:p>
            <text:p text:style-name="al"/>
            <text:p text:style-name="al">
            <text:span text:style-name="nadrukvet">Subsidiariteit / andere maatregelen</text:span>
          </text:p>
            <text:p text:style-name="al">De ter handhaving van de openbare orde op bovengenoemde locatie tot nu toe genomen maatregelen waaronder extra aandacht en veelvuldige controles en handhaving door politie en gemeentelijke BOA’s/toezichthouders, afstemming met de woningstichting en de aanpak woonoverlast hebben, gezien de bovengenoemde incidenten, tot nu toe niet het gewenste effect gehad.</text:p>
            <text:p text:style-name="al"/>
            <text:p text:style-name="al">
            <text:span text:style-name="nadrukvet">Belangenafweging</text:span>
          </text:p>
            <text:p text:style-name="al">Het inzetten van cameratoezicht is in aanvulling op de bestaande maatregelen noodzakelijk ter handhaving van de openbare orde.</text:p>
            <text:p text:style-name="al"/>
            <text:p text:style-name="al">De burgemeester heeft het belang van een effectieve handhaving van de openbare orde enerzijds en de daarmee gepaard gaande mogelijke inperking van het recht op privacy anderzijds tegen elkaar afgewogen. In die afweging moet aan het algemene belang om de verstoring van de openbare orde te herstellen meer gewicht worden toegekend dan aan het belang om geen inmenging te dulden in de privacy.</text:p>
            <text:p text:style-name="al"/>
            <text:p text:style-name="al">De burgemeester volgt de (verstoringen van de) openbare orde op en rond de Zaaier permanent en het besluit tot het instellen van cameratoezicht zal onmiddellijk worden ingetrokken indien het cameratoezicht niet meer noodzakelijk is voor de handhaving van de openbare orde.</text:p>
            <text:p text:style-name="al"/>
            <text:p text:style-name="al">Gezien de schriftelijke beraadslaging in de lokale driehoek d.d. 5 augustus 2026 omtrent de toepassing van dit cameratoezicht;</text:p>
            <text:p text:style-name="al"/>
            <text:p text:style-name="al">
            <text:span text:style-name="nadrukvet">Besluit:</text:span>
          </text:p>
            <text:p text:style-name="al">Brengt ter algemene kennis dat zij op 5 augustus 2026 heeft besloten:</text:p>
            <text:list text:style-name="id1-3-2-1-1-40">
              <text:list-item text:style-override="id1-3-2-1-1-40-1">
                <text:number>1.</text:number>
                <text:p text:style-name="al">Op en rondom de Zaaier cameratoezicht in te stellen. De begrenzing van het gebied waar de camera’s worden geplaatst, is aangegeven in bijgevoegde plattegrond;</text:p>
              </text:list-item>
              <text:list-item text:style-override="id1-3-2-1-1-40-2">
                <text:number>2.</text:number>
                <text:p text:style-name="al">Te bepalen dat dit besluit geldt voor de periode van 5 augustus 2026 tot 4 november 2026;</text:p>
              </text:list-item>
              <text:list-item text:style-override="id1-3-2-1-1-40-3">
                <text:number>3.</text:number>
                <text:p text:style-name="al">Te bepalen dat dit besluit wordt bekend gemaakt in het Gemeenteblad en direct in werking treedt.</text:p>
              </text:list-item>
            </text:list>
            <text:p text:style-name="al"/>
            <text:p text:style-name="al">Aldus besloten op 05-08-2026.</text:p>
            <text:p text:style-name="al">
            <text:span text:style-name="nadrukcur">De burgemeester van Zundert,</text:span>
          </text:p>
            <text:p text:style-name="al"/>
            <text:p text:style-name="al">
            <text:span text:style-name="nadrukcur">J.G.P. Vermue</text:span>
          </text:p>
            <text:p text:style-name="al"/>
            <text:p text:style-name="al">Op grond van de Algemene Wet Bestuursrecht kan binnen zes weken na publicatie van dit besluit een bezwaarschrift worden ingediend bij de Burgemeester. Het indienen van een bezwaarschrift schorst de werking van dit besluit niet. U kunt een verzoek tot het treffen van een voorlopige voorziening (schorsing) indienen bij de Voorzieningenrechter van de Rechtbank Zeeland-West-Brabant, Sector Bestuursrecht, Postbus 90006, 4800 PA Breda.</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7947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7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7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undert</meta:user-defined>
    <meta:user-defined meta:name="OVERHEID.Informatietype/DC.type">officiële publicatie</meta:user-defined>
    <meta:user-defined meta:name="OVERHEIDop.Rubriek/DC.type">ander besluit van algemene strekking</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OVERHEIDop.referentienummer">Z26-003399</meta:user-defined>
    <dc:language>nl</dc:language>
    <meta:user-defined meta:name="OVERHEIDop.locatietype/OVERHEIDop.gebiedsmarkering">Weg</meta:user-defined>
    <meta:user-defined meta:name="DC.title">Cameratoezicht Zaaier te Zundert</meta:user-defined>
    <meta:user-defined meta:name="DCTERMS.W3CDTF/DCTERMS.available">2026-08-10</meta:user-defined>
    <meta:user-defined meta:name="OVERHEIDop.externeBijlage">Plattegrond Zaaier|exb-2026-28319</meta:user-defined>
    <meta:user-defined meta:name="DCTERMS.W3CDTF/OVERHEIDop.jaargang">2026</meta:user-defined>
    <meta:user-defined meta:name="OVERHEIDop.publicationIssue">379473</meta:user-defined>
    <meta:user-defined meta:name="OVERHEIDop.GmbID/DC.identifier">gmb-2026-379473</meta:user-defined>
    <meta:user-defined meta:name="OVERHEIDop.versieInformatie"/>
  </office:meta>
</office:document-meta>
</file>