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33347i7b290f91-c03e-404d-8e15-2d381d65893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text:list-style style:name="id1-3-2-2-1-3-7-5">
      <text:list-level-style-bullet text:bullet-char="•" text:level="1">
        <style:list-level-properties text:min-label-width="10mm"/>
      </text:list-level-style-bullet>
    </text:list-style>
    <text:list-style style:name="id1-3-2-2-1-3-7-6">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3-1">
      <text:list-level-style-bullet text:bullet-char="•" text:level="1">
        <style:list-level-properties text:min-label-width="10mm"/>
      </text:list-level-style-bullet>
    </text:list-style>
    <text:list-style style:name="id1-3-2-2-1-4-3-2">
      <text:list-level-style-bullet text:bullet-char="•" text:level="1">
        <style:list-level-properties text:min-label-width="10mm"/>
      </text:list-level-style-bullet>
    </text:list-style>
    <text:list-style style:name="id1-3-2-2-1-4-3-3">
      <text:list-level-style-bullet text:bullet-char="•" text:level="1">
        <style:list-level-properties text:min-label-width="10mm"/>
      </text:list-level-style-bullet>
    </text:list-style>
    <text:list-style style:name="id1-3-2-2-1-4-3-4">
      <text:list-level-style-bullet text:bullet-char="•" text:level="1">
        <style:list-level-properties text:min-label-width="10mm"/>
      </text:list-level-style-bullet>
    </text:list-style>
    <text:list-style style:name="id1-3-2-2-1-4-3-5">
      <text:list-level-style-bullet text:bullet-char="•" text:level="1">
        <style:list-level-properties text:min-label-width="10mm"/>
      </text:list-level-style-bullet>
    </text:list-style>
    <text:list-style style:name="id1-3-2-2-1-4-3-6">
      <text:list-level-style-bullet text:bullet-char="•" text:level="1">
        <style:list-level-properties text:min-label-width="10mm"/>
      </text:list-level-style-bullet>
    </text:list-style>
    <text:list-style style:name="id1-3-2-2-1-4-3-7">
      <text:list-level-style-bullet text:bullet-char="•" text:level="1">
        <style:list-level-properties text:min-label-width="10mm"/>
      </text:list-level-style-bullet>
    </text:list-style>
    <text:list-style style:name="id1-3-2-2-1-4-3-8">
      <text:list-level-style-bullet text:bullet-char="•" text:level="1">
        <style:list-level-properties text:min-label-width="10mm"/>
      </text:list-level-style-bullet>
    </text:list-style>
    <text:list-style style:name="id1-3-2-2-1-4-3-9">
      <text:list-level-style-bullet text:bullet-char="•" text:level="1">
        <style:list-level-properties text:min-label-width="10mm"/>
      </text:list-level-style-bullet>
    </text:list-style>
    <text:list-style style:name="id1-3-2-2-1-4-3-10">
      <text:list-level-style-bullet text:bullet-char="•" text:level="1">
        <style:list-level-properties text:min-label-width="10mm"/>
      </text:list-level-style-bullet>
    </text:list-style>
    <text:list-style style:name="id1-3-2-2-1-4-3-11">
      <text:list-level-style-bullet text:bullet-char="•" text:level="1">
        <style:list-level-properties text:min-label-width="10mm"/>
      </text:list-level-style-bullet>
    </text:list-style>
    <style:style style:family="table-column" style:parent-style-name="colspec" style:name="id1-3-2-2-1-5-3-1-1">
      <style:table-column-properties/>
    </style:style>
    <style:style style:family="table-column" style:parent-style-name="colspec" style:name="id1-3-2-2-1-5-3-1-2">
      <style:table-column-properties/>
    </style:style>
    <style:style style:family="table-column" style:parent-style-name="colspec" style:name="id1-3-2-2-1-5-3-1-3">
      <style:table-column-properties/>
    </style:style>
    <style:style style:family="table-column" style:parent-style-name="colspec" style:name="id1-3-2-2-1-5-3-1-4">
      <style:table-column-properties/>
    </style:style>
    <style:style style:family="table-column" style:parent-style-name="colspec" style:name="id1-3-2-2-1-5-3-1-5">
      <style:table-column-properties/>
    </style:style>
    <style:style style:family="table-column" style:parent-style-name="colspec" style:name="id1-3-2-2-1-5-3-1-6">
      <style:table-column-properties/>
    </style:style>
    <style:style style:family="table-column" style:parent-style-name="colspec" style:name="id1-3-2-2-1-5-3-1-7">
      <style:table-column-properties/>
    </style:style>
    <style:style style:family="table-column" style:parent-style-name="colspec" style:name="id1-3-2-2-1-5-3-1-8">
      <style:table-column-properties/>
    </style:style>
    <style:style style:family="table-column" style:parent-style-name="colspec" style:name="id1-3-2-2-1-5-3-1-9">
      <style:table-column-properties/>
    </style: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5">
      <text:list-level-style-bullet text:bullet-char="•" text:level="1">
        <style:list-level-properties text:min-label-width="10mm"/>
      </text:list-level-style-bullet>
    </text:list-style>
    <text:list-style style:name="id1-3-2-2-3-2-5-1">
      <text:list-level-style-bullet text:bullet-char="•" text:level="1">
        <style:list-level-properties text:min-label-width="10mm"/>
      </text:list-level-style-bullet>
    </text:list-style>
    <text:list-style style:name="id1-3-2-2-3-2-5-2">
      <text:list-level-style-bullet text:bullet-char="•" text:level="1">
        <style:list-level-properties text:min-label-width="10mm"/>
      </text:list-level-style-bullet>
    </text:list-style>
    <text:list-style style:name="id1-3-2-2-3-2-7">
      <text:list-level-style-bullet text:bullet-char="•" text:level="1">
        <style:list-level-properties text:min-label-width="10mm"/>
      </text:list-level-style-bullet>
    </text:list-style>
    <text:list-style style:name="id1-3-2-2-3-2-7-1">
      <text:list-level-style-bullet text:bullet-char="•" text:level="1">
        <style:list-level-properties text:min-label-width="10mm"/>
      </text:list-level-style-bullet>
    </text:list-style>
    <text:list-style style:name="id1-3-2-2-3-2-7-2">
      <text:list-level-style-bullet text:bullet-char="•" text:level="1">
        <style:list-level-properties text:min-label-width="10mm"/>
      </text:list-level-style-bullet>
    </text:list-style>
    <text:list-style style:name="id1-3-2-2-3-2-7-3">
      <text:list-level-style-bullet text:bullet-char="•" text:level="1">
        <style:list-level-properties text:min-label-width="10mm"/>
      </text:list-level-style-bullet>
    </text:list-style>
    <text:list-style style:name="id1-3-2-2-3-2-7-4">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9-1">
      <text:list-level-style-bullet text:bullet-char="•" text:level="1">
        <style:list-level-properties text:min-label-width="10mm"/>
      </text:list-level-style-bullet>
    </text:list-style>
    <text:list-style style:name="id1-3-2-2-3-2-9-2">
      <text:list-level-style-bullet text:bullet-char="•" text:level="1">
        <style:list-level-properties text:min-label-width="10mm"/>
      </text:list-level-style-bullet>
    </text:list-style>
    <text:list-style style:name="id1-3-2-2-3-2-11">
      <text:list-level-style-bullet text:bullet-char="•" text:level="1">
        <style:list-level-properties text:min-label-width="10mm"/>
      </text:list-level-style-bullet>
    </text:list-style>
    <text:list-style style:name="id1-3-2-2-3-2-11-1">
      <text:list-level-style-bullet text:bullet-char="•" text:level="1">
        <style:list-level-properties text:min-label-width="10mm"/>
      </text:list-level-style-bullet>
    </text:list-style>
    <text:list-style style:name="id1-3-2-2-3-2-11-2">
      <text:list-level-style-bullet text:bullet-char="•" text:level="1">
        <style:list-level-properties text:min-label-width="10mm"/>
      </text:list-level-style-bullet>
    </text:list-style>
    <text:list-style style:name="id1-3-2-2-3-2-11-3">
      <text:list-level-style-bullet text:bullet-char="•" text:level="1">
        <style:list-level-properties text:min-label-width="10mm"/>
      </text:list-level-style-bullet>
    </text:list-style>
    <text:list-style style:name="id1-3-2-2-3-2-11-4">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2-1">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3">
      <text:list-level-style-bullet text:bullet-char="•" text:level="1">
        <style:list-level-properties text:min-label-width="10mm"/>
      </text:list-level-style-bullet>
    </text:list-style>
    <text:list-style style:name="id1-3-2-2-3-3-2-4">
      <text:list-level-style-bullet text:bullet-char="•" text:level="1">
        <style:list-level-properties text:min-label-width="10mm"/>
      </text:list-level-style-bullet>
    </text:list-style>
    <text:list-style style:name="id1-3-2-2-3-3-2-5">
      <text:list-level-style-bullet text:bullet-char="•" text:level="1">
        <style:list-level-properties text:min-label-width="10mm"/>
      </text:list-level-style-bullet>
    </text:list-style>
    <text:list-style style:name="id1-3-2-2-3-3-2-6">
      <text:list-level-style-bullet text:bullet-char="•" text:level="1">
        <style:list-level-properties text:min-label-width="10mm"/>
      </text:list-level-style-bullet>
    </text:list-style>
    <text:list-style style:name="id1-3-2-2-3-3-2-7">
      <text:list-level-style-bullet text:bullet-char="•" text:level="1">
        <style:list-level-properties text:min-label-width="10mm"/>
      </text:list-level-style-bullet>
    </text:list-style>
    <text:list-style style:name="id1-3-2-2-3-3-2-8">
      <text:list-level-style-bullet text:bullet-char="•" text:level="1">
        <style:list-level-properties text:min-label-width="10mm"/>
      </text:list-level-style-bullet>
    </text:list-style>
    <text:list-style style:name="id1-3-2-2-3-3-2-9">
      <text:list-level-style-bullet text:bullet-char="•" text:level="1">
        <style:list-level-properties text:min-label-width="10mm"/>
      </text:list-level-style-bullet>
    </text:list-style>
    <text:list-style style:name="id1-3-2-2-3-4-2">
      <text:list-level-style-bullet text:bullet-char="•" text:level="1">
        <style:list-level-properties text:min-label-width="10mm"/>
      </text:list-level-style-bullet>
    </text:list-style>
    <text:list-style style:name="id1-3-2-2-3-4-2-1">
      <text:list-level-style-bullet text:bullet-char="•" text:level="1">
        <style:list-level-properties text:min-label-width="10mm"/>
      </text:list-level-style-bullet>
    </text:list-style>
    <text:list-style style:name="id1-3-2-2-3-4-2-2">
      <text:list-level-style-bullet text:bullet-char="•" text:level="1">
        <style:list-level-properties text:min-label-width="10mm"/>
      </text:list-level-style-bullet>
    </text:list-style>
    <text:list-style style:name="id1-3-2-2-3-4-2-3">
      <text:list-level-style-bullet text:bullet-char="•" text:level="1">
        <style:list-level-properties text:min-label-width="10mm"/>
      </text:list-level-style-bullet>
    </text:list-style>
    <text:list-style style:name="id1-3-2-2-3-4-2-4">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2-1">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3">
      <text:list-level-style-bullet text:bullet-char="•" text:level="1">
        <style:list-level-properties text:min-label-width="10mm"/>
      </text:list-level-style-bullet>
    </text:list-style>
    <text:list-style style:name="id1-3-2-2-3-5-2-4">
      <text:list-level-style-bullet text:bullet-char="•" text:level="1">
        <style:list-level-properties text:min-label-width="10mm"/>
      </text:list-level-style-bullet>
    </text:list-style>
    <text:list-style style:name="id1-3-2-2-3-5-2-5">
      <text:list-level-style-bullet text:bullet-char="•" text:level="1">
        <style:list-level-properties text:min-label-width="10mm"/>
      </text:list-level-style-bullet>
    </text:list-style>
    <text:list-style style:name="id1-3-2-2-3-5-2-6">
      <text:list-level-style-bullet text:bullet-char="•" text:level="1">
        <style:list-level-properties text:min-label-width="10mm"/>
      </text:list-level-style-bullet>
    </text:list-style>
    <text:list-style style:name="id1-3-2-2-3-6-2">
      <text:list-level-style-bullet text:bullet-char="•" text:level="1">
        <style:list-level-properties text:min-label-width="10mm"/>
      </text:list-level-style-bullet>
    </text:list-style>
    <text:list-style style:name="id1-3-2-2-3-6-2-1">
      <text:list-level-style-bullet text:bullet-char="•" text:level="1">
        <style:list-level-properties text:min-label-width="10mm"/>
      </text:list-level-style-bullet>
    </text:list-style>
    <text:list-style style:name="id1-3-2-2-3-6-2-2">
      <text:list-level-style-bullet text:bullet-char="•" text:level="1">
        <style:list-level-properties text:min-label-width="10mm"/>
      </text:list-level-style-bullet>
    </text:list-style>
    <text:list-style style:name="id1-3-2-2-3-6-2-3">
      <text:list-level-style-bullet text:bullet-char="•" text:level="1">
        <style:list-level-properties text:min-label-width="10mm"/>
      </text:list-level-style-bullet>
    </text:list-style>
    <text:list-style style:name="id1-3-2-2-3-7-2">
      <text:list-level-style-bullet text:bullet-char="•" text:level="1">
        <style:list-level-properties text:min-label-width="10mm"/>
      </text:list-level-style-bullet>
    </text:list-style>
    <text:list-style style:name="id1-3-2-2-3-7-2-1">
      <text:list-level-style-bullet text:bullet-char="•" text:level="1">
        <style:list-level-properties text:min-label-width="10mm"/>
      </text:list-level-style-bullet>
    </text:list-style>
    <text:list-style style:name="id1-3-2-2-3-7-2-2">
      <text:list-level-style-bullet text:bullet-char="•" text:level="1">
        <style:list-level-properties text:min-label-width="10mm"/>
      </text:list-level-style-bullet>
    </text:list-style>
    <text:list-style style:name="id1-3-2-2-3-7-2-3">
      <text:list-level-style-bullet text:bullet-char="•" text:level="1">
        <style:list-level-properties text:min-label-width="10mm"/>
      </text:list-level-style-bullet>
    </text:list-style>
    <text:list-style style:name="id1-3-2-2-3-8-2">
      <text:list-level-style-bullet text:bullet-char="•" text:level="1">
        <style:list-level-properties text:min-label-width="10mm"/>
      </text:list-level-style-bullet>
    </text:list-style>
    <text:list-style style:name="id1-3-2-2-3-8-2-1">
      <text:list-level-style-bullet text:bullet-char="•" text:level="1">
        <style:list-level-properties text:min-label-width="10mm"/>
      </text:list-level-style-bullet>
    </text:list-style>
    <text:list-style style:name="id1-3-2-2-3-8-2-2">
      <text:list-level-style-bullet text:bullet-char="•" text:level="1">
        <style:list-level-properties text:min-label-width="10mm"/>
      </text:list-level-style-bullet>
    </text:list-style>
    <text:list-style style:name="id1-3-2-2-3-8-2-3">
      <text:list-level-style-bullet text:bullet-char="•" text:level="1">
        <style:list-level-properties text:min-label-width="10mm"/>
      </text:list-level-style-bullet>
    </text:list-style>
    <text:list-style style:name="id1-3-2-2-3-8-2-4">
      <text:list-level-style-bullet text:bullet-char="•" text:level="1">
        <style:list-level-properties text:min-label-width="10mm"/>
      </text:list-level-style-bullet>
    </text:list-style>
    <text:list-style style:name="id1-3-2-2-3-8-2-5">
      <text:list-level-style-bullet text:bullet-char="•" text:level="1">
        <style:list-level-properties text:min-label-width="10mm"/>
      </text:list-level-style-bullet>
    </text:list-style>
    <text:list-style style:name="id1-3-2-2-3-9-2">
      <text:list-level-style-bullet text:bullet-char="•" text:level="1">
        <style:list-level-properties text:min-label-width="10mm"/>
      </text:list-level-style-bullet>
    </text:list-style>
    <text:list-style style:name="id1-3-2-2-3-9-2-1">
      <text:list-level-style-bullet text:bullet-char="•" text:level="1">
        <style:list-level-properties text:min-label-width="10mm"/>
      </text:list-level-style-bullet>
    </text:list-style>
    <text:list-style style:name="id1-3-2-2-3-9-2-2">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5">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13">
      <text:list-level-style-bullet text:bullet-char="•" text:level="1">
        <style:list-level-properties text:min-label-width="10mm"/>
      </text:list-level-style-bullet>
    </text:list-style>
    <text:list-style style:name="id1-3-2-2-4-3-13-1">
      <text:list-level-style-bullet text:bullet-char="•" text:level="1">
        <style:list-level-properties text:min-label-width="10mm"/>
      </text:list-level-style-bullet>
    </text:list-style>
    <text:list-style style:name="id1-3-2-2-4-3-13-2">
      <text:list-level-style-bullet text:bullet-char="•" text:level="1">
        <style:list-level-properties text:min-label-width="10mm"/>
      </text:list-level-style-bullet>
    </text:list-style>
    <text:list-style style:name="id1-3-2-2-4-3-13-3">
      <text:list-level-style-bullet style:num-suffix="" text:bullet-char="​" text:level="1">
        <style:list-level-properties text:min-label-width="10mm"/>
      </text:list-level-style-bullet>
    </text:list-style>
    <style:style style:family="table-column" style:parent-style-name="colspec" style:name="id1-3-2-4-5-1-1">
      <style:table-column-properties style:rel-column-width="65*"/>
    </style:style>
    <style:style style:family="table-column" style:parent-style-name="colspec" style:name="id1-3-2-4-5-1-2">
      <style:table-column-properties style:rel-column-width="65*"/>
    </style:style>
    <style:style style:family="table-column" style:parent-style-name="colspec" style:name="id1-3-2-4-5-1-3">
      <style:table-column-properties style:rel-column-width="65*"/>
    </style:style>
    <style:style style:family="table-column" style:parent-style-name="colspec" style:name="id1-3-2-5-6-1-1">
      <style:table-column-properties style:rel-column-width="26*"/>
    </style:style>
    <style:style style:family="table-column" style:parent-style-name="colspec" style:name="id1-3-2-5-6-1-2">
      <style:table-column-properties style:rel-column-width="52*"/>
    </style:style>
    <style:style style:family="table-column" style:parent-style-name="colspec" style:name="id1-3-2-5-6-1-3">
      <style:table-column-properties style:rel-column-width="52*"/>
    </style:style>
    <style:style style:family="table-column" style:parent-style-name="colspec" style:name="id1-3-2-5-6-1-4">
      <style:table-column-properties style:rel-column-width="70*"/>
    </style:style>
    <style:style style:family="table-column" style:parent-style-name="colspec" style:name="id1-3-2-5-6-1-5">
      <style:table-column-properties style:rel-column-width="72*"/>
    </style:style>
    <text:list-style style:name="id1-3-2-5-6-1-6-2-4-3">
      <text:list-level-style-bullet text:bullet-char="•" text:level="1">
        <style:list-level-properties text:min-label-width="10mm"/>
      </text:list-level-style-bullet>
    </text:list-style>
    <text:list-style style:name="id1-3-2-5-6-1-6-2-4-3-1">
      <text:list-level-style-bullet text:bullet-char="•" text:level="1">
        <style:list-level-properties text:min-label-width="10mm"/>
      </text:list-level-style-bullet>
    </text:list-style>
    <text:list-style style:name="id1-3-2-5-6-1-6-2-4-3-2">
      <text:list-level-style-bullet text:bullet-char="•" text:level="1">
        <style:list-level-properties text:min-label-width="10mm"/>
      </text:list-level-style-bullet>
    </text:list-style>
    <text:list-style style:name="id1-3-2-5-6-1-6-2-4-3-2-3">
      <text:list-level-style-bullet text:bullet-char="-" text:level="1">
        <style:list-level-properties text:min-label-width="10mm"/>
      </text:list-level-style-bullet>
    </text:list-style>
    <text:list-style style:name="id1-3-2-5-6-1-6-2-4-3-2-3-1">
      <text:list-level-style-bullet text:bullet-char="-" text:level="1">
        <style:list-level-properties text:min-label-width="10mm"/>
      </text:list-level-style-bullet>
    </text:list-style>
    <text:list-style style:name="id1-3-2-5-6-1-6-2-4-3-2-3-2">
      <text:list-level-style-bullet text:bullet-char="-" text:level="1">
        <style:list-level-properties text:min-label-width="10mm"/>
      </text:list-level-style-bullet>
    </text:list-style>
    <text:list-style style:name="id1-3-2-5-6-1-6-2-4-3-2-3-3">
      <text:list-level-style-bullet text:bullet-char="-" text:level="1">
        <style:list-level-properties text:min-label-width="10mm"/>
      </text:list-level-style-bullet>
    </text:list-style>
    <text:list-style style:name="id1-3-2-5-6-1-6-2-4-3-2-3-4">
      <text:list-level-style-bullet text:bullet-char="-" text:level="1">
        <style:list-level-properties text:min-label-width="10mm"/>
      </text:list-level-style-bullet>
    </text:list-style>
    <text:list-style style:name="id1-3-2-5-6-1-6-2-4-3-2-3-5">
      <text:list-level-style-bullet text:bullet-char="-" text:level="1">
        <style:list-level-properties text:min-label-width="10mm"/>
      </text:list-level-style-bullet>
    </text:list-style>
    <text:list-style style:name="id1-3-2-5-6-1-6-2-4-3-2-3-6">
      <text:list-level-style-bullet text:bullet-char="-" text:level="1">
        <style:list-level-properties text:min-label-width="10mm"/>
      </text:list-level-style-bullet>
    </text:list-style>
    <style:style style:family="table-column" style:parent-style-name="colspec" style:name="id1-3-2-5-9-1-1">
      <style:table-column-properties style:rel-column-width="26*"/>
    </style:style>
    <style:style style:family="table-column" style:parent-style-name="colspec" style:name="id1-3-2-5-9-1-2">
      <style:table-column-properties style:rel-column-width="52*"/>
    </style:style>
    <style:style style:family="table-column" style:parent-style-name="colspec" style:name="id1-3-2-5-9-1-3">
      <style:table-column-properties style:rel-column-width="52*"/>
    </style:style>
    <style:style style:family="table-column" style:parent-style-name="colspec" style:name="id1-3-2-5-9-1-4">
      <style:table-column-properties style:rel-column-width="92*"/>
    </style:style>
    <style:style style:family="table-column" style:parent-style-name="colspec" style:name="id1-3-2-5-9-1-5">
      <style:table-column-properties style:rel-column-width="72*"/>
    </style:style>
    <text:list-style style:name="id1-3-2-5-9-1-6-2-5-2">
      <text:list-level-style-bullet text:bullet-char="•" text:level="1">
        <style:list-level-properties text:min-label-width="10mm"/>
      </text:list-level-style-bullet>
    </text:list-style>
    <text:list-style style:name="id1-3-2-5-9-1-6-2-5-2-1">
      <text:list-level-style-bullet text:bullet-char="•" text:level="1">
        <style:list-level-properties text:min-label-width="10mm"/>
      </text:list-level-style-bullet>
    </text:list-style>
    <text:list-style style:name="id1-3-2-5-9-1-6-2-5-2-2">
      <text:list-level-style-bullet text:bullet-char="•" text:level="1">
        <style:list-level-properties text:min-label-width="10mm"/>
      </text:list-level-style-bullet>
    </text:list-style>
    <text:list-style style:name="id1-3-2-5-9-1-6-2-5-2-3">
      <text:list-level-style-bullet text:bullet-char="•" text:level="1">
        <style:list-level-properties text:min-label-width="10mm"/>
      </text:list-level-style-bullet>
    </text:list-style>
    <text:list-style style:name="id1-3-2-5-9-1-6-2-5-2-4">
      <text:list-level-style-bullet text:bullet-char="•" text:level="1">
        <style:list-level-properties text:min-label-width="10mm"/>
      </text:list-level-style-bullet>
    </text:list-style>
    <text:list-style style:name="id1-3-2-5-9-1-6-2-5-4">
      <text:list-level-style-bullet text:bullet-char="•" text:level="1">
        <style:list-level-properties text:min-label-width="10mm"/>
      </text:list-level-style-bullet>
    </text:list-style>
    <text:list-style style:name="id1-3-2-5-9-1-6-2-5-4-1">
      <text:list-level-style-bullet text:bullet-char="•" text:level="1">
        <style:list-level-properties text:min-label-width="10mm"/>
      </text:list-level-style-bullet>
    </text:list-style>
    <text:list-style style:name="id1-3-2-5-9-1-6-2-5-4-2">
      <text:list-level-style-bullet text:bullet-char="•" text:level="1">
        <style:list-level-properties text:min-label-width="10mm"/>
      </text:list-level-style-bullet>
    </text:list-style>
    <text:list-style style:name="id1-3-2-5-9-1-6-3-4-11">
      <text:list-level-style-bullet text:bullet-char="•" text:level="1">
        <style:list-level-properties text:min-label-width="10mm"/>
      </text:list-level-style-bullet>
    </text:list-style>
    <text:list-style style:name="id1-3-2-5-9-1-6-3-4-11-1">
      <text:list-level-style-bullet text:bullet-char="•" text:level="1">
        <style:list-level-properties text:min-label-width="10mm"/>
      </text:list-level-style-bullet>
    </text:list-style>
    <text:list-style style:name="id1-3-2-5-9-1-6-3-4-11-2">
      <text:list-level-style-bullet text:bullet-char="•" text:level="1">
        <style:list-level-properties text:min-label-width="10mm"/>
      </text:list-level-style-bullet>
    </text:list-style>
    <text:list-style style:name="id1-3-2-5-9-1-6-3-4-11-3">
      <text:list-level-style-bullet text:bullet-char="•" text:level="1">
        <style:list-level-properties text:min-label-width="10mm"/>
      </text:list-level-style-bullet>
    </text:list-style>
    <text:list-style style:name="id1-3-2-5-9-1-6-3-4-11-4">
      <text:list-level-style-bullet text:bullet-char="•" text:level="1">
        <style:list-level-properties text:min-label-width="10mm"/>
      </text:list-level-style-bullet>
    </text:list-style>
    <text:list-style style:name="id1-3-2-5-9-1-6-3-4-11-5">
      <text:list-level-style-bullet text:bullet-char="•" text:level="1">
        <style:list-level-properties text:min-label-width="10mm"/>
      </text:list-level-style-bullet>
    </text:list-style>
    <text:list-style style:name="id1-3-2-5-9-1-6-3-5-2">
      <text:list-level-style-bullet text:bullet-char="•" text:level="1">
        <style:list-level-properties text:min-label-width="10mm"/>
      </text:list-level-style-bullet>
    </text:list-style>
    <text:list-style style:name="id1-3-2-5-9-1-6-3-5-2-1">
      <text:list-level-style-bullet text:bullet-char="•" text:level="1">
        <style:list-level-properties text:min-label-width="10mm"/>
      </text:list-level-style-bullet>
    </text:list-style>
    <text:list-style style:name="id1-3-2-5-9-1-6-3-5-2-2">
      <text:list-level-style-bullet text:bullet-char="•" text:level="1">
        <style:list-level-properties text:min-label-width="10mm"/>
      </text:list-level-style-bullet>
    </text:list-style>
    <text:list-style style:name="id1-3-2-5-9-1-6-3-5-2-3">
      <text:list-level-style-bullet text:bullet-char="•" text:level="1">
        <style:list-level-properties text:min-label-width="10mm"/>
      </text:list-level-style-bullet>
    </text:list-style>
    <text:list-style style:name="id1-3-2-5-9-1-6-3-5-2-4">
      <text:list-level-style-bullet text:bullet-char="•" text:level="1">
        <style:list-level-properties text:min-label-width="10mm"/>
      </text:list-level-style-bullet>
    </text:list-style>
    <text:list-style style:name="id1-3-2-5-9-1-6-3-5-4">
      <text:list-level-style-bullet text:bullet-char="•" text:level="1">
        <style:list-level-properties text:min-label-width="10mm"/>
      </text:list-level-style-bullet>
    </text:list-style>
    <text:list-style style:name="id1-3-2-5-9-1-6-3-5-4-1">
      <text:list-level-style-bullet text:bullet-char="•" text:level="1">
        <style:list-level-properties text:min-label-width="10mm"/>
      </text:list-level-style-bullet>
    </text:list-style>
    <style:style style:family="table-column" style:parent-style-name="colspec" style:name="id1-3-2-5-12-1-1">
      <style:table-column-properties style:rel-column-width="26*"/>
    </style:style>
    <style:style style:family="table-column" style:parent-style-name="colspec" style:name="id1-3-2-5-12-1-2">
      <style:table-column-properties style:rel-column-width="52*"/>
    </style:style>
    <style:style style:family="table-column" style:parent-style-name="colspec" style:name="id1-3-2-5-12-1-3">
      <style:table-column-properties style:rel-column-width="51*"/>
    </style:style>
    <style:style style:family="table-column" style:parent-style-name="colspec" style:name="id1-3-2-5-12-1-4">
      <style:table-column-properties style:rel-column-width="93*"/>
    </style:style>
    <style:style style:family="table-column" style:parent-style-name="colspec" style:name="id1-3-2-5-12-1-5">
      <style:table-column-properties style:rel-column-width="72*"/>
    </style:style>
    <text:list-style style:name="id1-3-2-5-12-1-6-2-4-2">
      <text:list-level-style-bullet text:bullet-char="•" text:level="1">
        <style:list-level-properties text:min-label-width="10mm"/>
      </text:list-level-style-bullet>
    </text:list-style>
    <text:list-style style:name="id1-3-2-5-12-1-6-2-4-2-1">
      <text:list-level-style-bullet text:bullet-char="•" text:level="1">
        <style:list-level-properties text:min-label-width="10mm"/>
      </text:list-level-style-bullet>
    </text:list-style>
    <text:list-style style:name="id1-3-2-5-12-1-6-2-4-2-2">
      <text:list-level-style-bullet text:bullet-char="•" text:level="1">
        <style:list-level-properties text:min-label-width="10mm"/>
      </text:list-level-style-bullet>
    </text:list-style>
    <text:list-style style:name="id1-3-2-5-12-1-6-2-4-2-3">
      <text:list-level-style-bullet text:bullet-char="•" text:level="1">
        <style:list-level-properties text:min-label-width="10mm"/>
      </text:list-level-style-bullet>
    </text:list-style>
    <text:list-style style:name="id1-3-2-5-12-1-6-2-4-2-4">
      <text:list-level-style-bullet text:bullet-char="•" text:level="1">
        <style:list-level-properties text:min-label-width="10mm"/>
      </text:list-level-style-bullet>
    </text:list-style>
    <text:list-style style:name="id1-3-2-5-12-1-6-2-4-2-5">
      <text:list-level-style-bullet text:bullet-char="•" text:level="1">
        <style:list-level-properties text:min-label-width="10mm"/>
      </text:list-level-style-bullet>
    </text:list-style>
    <text:list-style style:name="id1-3-2-5-12-1-6-2-4-2-6">
      <text:list-level-style-bullet text:bullet-char="•" text:level="1">
        <style:list-level-properties text:min-label-width="10mm"/>
      </text:list-level-style-bullet>
    </text:list-style>
    <text:list-style style:name="id1-3-2-5-12-1-6-2-4-2-7">
      <text:list-level-style-bullet text:bullet-char="•" text:level="1">
        <style:list-level-properties text:min-label-width="10mm"/>
      </text:list-level-style-bullet>
    </text:list-style>
    <text:list-style style:name="id1-3-2-5-12-1-6-2-5-2">
      <text:list-level-style-bullet text:bullet-char="•" text:level="1">
        <style:list-level-properties text:min-label-width="10mm"/>
      </text:list-level-style-bullet>
    </text:list-style>
    <text:list-style style:name="id1-3-2-5-12-1-6-2-5-2-1">
      <text:list-level-style-bullet text:bullet-char="•" text:level="1">
        <style:list-level-properties text:min-label-width="10mm"/>
      </text:list-level-style-bullet>
    </text:list-style>
    <text:list-style style:name="id1-3-2-5-12-1-6-2-5-2-2">
      <text:list-level-style-bullet text:bullet-char="•" text:level="1">
        <style:list-level-properties text:min-label-width="10mm"/>
      </text:list-level-style-bullet>
    </text:list-style>
    <text:list-style style:name="id1-3-2-5-12-1-6-2-5-2-3">
      <text:list-level-style-bullet text:bullet-char="•" text:level="1">
        <style:list-level-properties text:min-label-width="10mm"/>
      </text:list-level-style-bullet>
    </text:list-style>
    <text:list-style style:name="id1-3-2-5-12-1-6-2-5-2-4">
      <text:list-level-style-bullet text:bullet-char="•" text:level="1">
        <style:list-level-properties text:min-label-width="10mm"/>
      </text:list-level-style-bullet>
    </text:list-style>
    <text:list-style style:name="id1-3-2-5-12-1-6-2-5-4">
      <text:list-level-style-bullet text:bullet-char="•" text:level="1">
        <style:list-level-properties text:min-label-width="10mm"/>
      </text:list-level-style-bullet>
    </text:list-style>
    <text:list-style style:name="id1-3-2-5-12-1-6-2-5-4-1">
      <text:list-level-style-bullet text:bullet-char="•" text:level="1">
        <style:list-level-properties text:min-label-width="10mm"/>
      </text:list-level-style-bullet>
    </text:list-style>
    <text:list-style style:name="id1-3-2-5-12-1-6-2-5-4-2">
      <text:list-level-style-bullet text:bullet-char="•" text:level="1">
        <style:list-level-properties text:min-label-width="10mm"/>
      </text:list-level-style-bullet>
    </text:list-style>
    <text:list-style style:name="id1-3-2-5-12-1-6-2-5-4-3">
      <text:list-level-style-bullet text:bullet-char="•" text:level="1">
        <style:list-level-properties text:min-label-width="10mm"/>
      </text:list-level-style-bullet>
    </text:list-style>
    <style:style style:family="table-column" style:parent-style-name="colspec" style:name="id1-3-2-5-15-1-1">
      <style:table-column-properties style:rel-column-width="29*"/>
    </style:style>
    <style:style style:family="table-column" style:parent-style-name="colspec" style:name="id1-3-2-5-15-1-2">
      <style:table-column-properties style:rel-column-width="89*"/>
    </style:style>
    <style:style style:family="table-column" style:parent-style-name="colspec" style:name="id1-3-2-5-15-1-3">
      <style:table-column-properties style:rel-column-width="89*"/>
    </style:style>
    <style:style style:family="table-column" style:parent-style-name="colspec" style:name="id1-3-2-5-15-1-4">
      <style:table-column-properties style:rel-column-width="87*"/>
    </style:style>
    <text:list-style style:name="id1-3-2-5-15-1-5-2-2-1">
      <text:list-level-style-bullet text:bullet-char="-" text:level="1">
        <style:list-level-properties text:min-label-width="10mm"/>
      </text:list-level-style-bullet>
    </text:list-style>
    <text:list-style style:name="id1-3-2-5-15-1-5-2-2-1-1">
      <text:list-level-style-bullet text:bullet-char="-" text:level="1">
        <style:list-level-properties text:min-label-width="10mm"/>
      </text:list-level-style-bullet>
    </text:list-style>
    <text:list-style style:name="id1-3-2-5-15-1-5-2-2-1-2">
      <text:list-level-style-bullet text:bullet-char="-" text:level="1">
        <style:list-level-properties text:min-label-width="10mm"/>
      </text:list-level-style-bullet>
    </text:list-style>
    <text:list-style style:name="id1-3-2-5-15-1-5-2-2-1-3">
      <text:list-level-style-bullet text:bullet-char="-" text:level="1">
        <style:list-level-properties text:min-label-width="10mm"/>
      </text:list-level-style-bullet>
    </text:list-style>
    <text:list-style style:name="id1-3-2-5-15-1-5-2-2-1-4">
      <text:list-level-style-bullet text:bullet-char="-" text:level="1">
        <style:list-level-properties text:min-label-width="10mm"/>
      </text:list-level-style-bullet>
    </text:list-style>
    <text:list-style style:name="id1-3-2-5-15-1-5-2-2-1-5">
      <text:list-level-style-bullet text:bullet-char="-" text:level="1">
        <style:list-level-properties text:min-label-width="10mm"/>
      </text:list-level-style-bullet>
    </text:list-style>
    <text:list-style style:name="id1-3-2-5-15-1-5-2-2-1-6">
      <text:list-level-style-bullet text:bullet-char="-" text:level="1">
        <style:list-level-properties text:min-label-width="10mm"/>
      </text:list-level-style-bullet>
    </text:list-style>
    <text:list-style style:name="id1-3-2-5-15-1-5-2-2-1-7">
      <text:list-level-style-bullet text:bullet-char="-" text:level="1">
        <style:list-level-properties text:min-label-width="10mm"/>
      </text:list-level-style-bullet>
    </text:list-style>
    <text:list-style style:name="id1-3-2-5-15-1-5-2-2-1-8">
      <text:list-level-style-bullet text:bullet-char="-" text:level="1">
        <style:list-level-properties text:min-label-width="10mm"/>
      </text:list-level-style-bullet>
    </text:list-style>
    <text:list-style style:name="id1-3-2-5-15-1-5-2-3-1">
      <text:list-level-style-bullet text:bullet-char="-" text:level="1">
        <style:list-level-properties text:min-label-width="10mm"/>
      </text:list-level-style-bullet>
    </text:list-style>
    <text:list-style style:name="id1-3-2-5-15-1-5-2-3-1-1">
      <text:list-level-style-bullet text:bullet-char="-" text:level="1">
        <style:list-level-properties text:min-label-width="10mm"/>
      </text:list-level-style-bullet>
    </text:list-style>
    <text:list-style style:name="id1-3-2-5-15-1-5-2-3-1-2">
      <text:list-level-style-bullet text:bullet-char="-" text:level="1">
        <style:list-level-properties text:min-label-width="10mm"/>
      </text:list-level-style-bullet>
    </text:list-style>
    <text:list-style style:name="id1-3-2-5-15-1-5-2-3-1-3">
      <text:list-level-style-bullet text:bullet-char="-" text:level="1">
        <style:list-level-properties text:min-label-width="10mm"/>
      </text:list-level-style-bullet>
    </text:list-style>
    <text:list-style style:name="id1-3-2-5-15-1-5-2-3-1-4">
      <text:list-level-style-bullet text:bullet-char="-" text:level="1">
        <style:list-level-properties text:min-label-width="10mm"/>
      </text:list-level-style-bullet>
    </text:list-style>
    <text:list-style style:name="id1-3-2-5-15-1-5-2-3-1-5">
      <text:list-level-style-bullet text:bullet-char="-" text:level="1">
        <style:list-level-properties text:min-label-width="10mm"/>
      </text:list-level-style-bullet>
    </text:list-style>
    <text:list-style style:name="id1-3-2-5-15-1-5-2-3-1-6">
      <text:list-level-style-bullet text:bullet-char="-" text:level="1">
        <style:list-level-properties text:min-label-width="10mm"/>
      </text:list-level-style-bullet>
    </text:list-style>
    <text:list-style style:name="id1-3-2-5-15-1-5-2-4-1">
      <text:list-level-style-bullet text:bullet-char="-" text:level="1">
        <style:list-level-properties text:min-label-width="10mm"/>
      </text:list-level-style-bullet>
    </text:list-style>
    <text:list-style style:name="id1-3-2-5-15-1-5-2-4-1-1">
      <text:list-level-style-bullet text:bullet-char="-" text:level="1">
        <style:list-level-properties text:min-label-width="10mm"/>
      </text:list-level-style-bullet>
    </text:list-style>
    <text:list-style style:name="id1-3-2-5-15-1-5-2-4-1-2">
      <text:list-level-style-bullet text:bullet-char="-" text:level="1">
        <style:list-level-properties text:min-label-width="10mm"/>
      </text:list-level-style-bullet>
    </text:list-style>
    <text:list-style style:name="id1-3-2-5-15-1-5-2-4-1-3">
      <text:list-level-style-bullet text:bullet-char="-" text:level="1">
        <style:list-level-properties text:min-label-width="10mm"/>
      </text:list-level-style-bullet>
    </text:list-style>
    <text:list-style style:name="id1-3-2-5-15-1-5-2-4-1-4">
      <text:list-level-style-bullet text:bullet-char="-" text:level="1">
        <style:list-level-properties text:min-label-width="10mm"/>
      </text:list-level-style-bullet>
    </text:list-style>
    <text:list-style style:name="id1-3-2-5-15-1-5-2-4-1-5">
      <text:list-level-style-bullet text:bullet-char="-" text:level="1">
        <style:list-level-properties text:min-label-width="10mm"/>
      </text:list-level-style-bullet>
    </text:list-style>
    <text:list-style style:name="id1-3-2-5-15-1-5-3-2-1">
      <text:list-level-style-bullet text:bullet-char="-" text:level="1">
        <style:list-level-properties text:min-label-width="10mm"/>
      </text:list-level-style-bullet>
    </text:list-style>
    <text:list-style style:name="id1-3-2-5-15-1-5-3-2-1-1">
      <text:list-level-style-bullet text:bullet-char="-" text:level="1">
        <style:list-level-properties text:min-label-width="10mm"/>
      </text:list-level-style-bullet>
    </text:list-style>
    <text:list-style style:name="id1-3-2-5-15-1-5-3-2-1-2">
      <text:list-level-style-bullet text:bullet-char="-" text:level="1">
        <style:list-level-properties text:min-label-width="10mm"/>
      </text:list-level-style-bullet>
    </text:list-style>
    <text:list-style style:name="id1-3-2-5-15-1-5-3-2-1-3">
      <text:list-level-style-bullet text:bullet-char="-" text:level="1">
        <style:list-level-properties text:min-label-width="10mm"/>
      </text:list-level-style-bullet>
    </text:list-style>
    <text:list-style style:name="id1-3-2-5-15-1-5-3-2-1-4">
      <text:list-level-style-bullet text:bullet-char="-" text:level="1">
        <style:list-level-properties text:min-label-width="10mm"/>
      </text:list-level-style-bullet>
    </text:list-style>
    <text:list-style style:name="id1-3-2-5-15-1-5-3-3-1">
      <text:list-level-style-bullet text:bullet-char="-" text:level="1">
        <style:list-level-properties text:min-label-width="10mm"/>
      </text:list-level-style-bullet>
    </text:list-style>
    <text:list-style style:name="id1-3-2-5-15-1-5-3-3-1-1">
      <text:list-level-style-bullet text:bullet-char="-" text:level="1">
        <style:list-level-properties text:min-label-width="10mm"/>
      </text:list-level-style-bullet>
    </text:list-style>
    <text:list-style style:name="id1-3-2-5-15-1-5-3-3-1-2">
      <text:list-level-style-bullet text:bullet-char="-" text:level="1">
        <style:list-level-properties text:min-label-width="10mm"/>
      </text:list-level-style-bullet>
    </text:list-style>
    <text:list-style style:name="id1-3-2-5-15-1-5-3-3-1-3">
      <text:list-level-style-bullet text:bullet-char="-" text:level="1">
        <style:list-level-properties text:min-label-width="10mm"/>
      </text:list-level-style-bullet>
    </text:list-style>
    <text:list-style style:name="id1-3-2-5-15-1-5-3-3-1-4">
      <text:list-level-style-bullet text:bullet-char="-" text:level="1">
        <style:list-level-properties text:min-label-width="10mm"/>
      </text:list-level-style-bullet>
    </text:list-style>
    <text:list-style style:name="id1-3-2-5-15-1-5-3-3-1-5">
      <text:list-level-style-bullet text:bullet-char="-" text:level="1">
        <style:list-level-properties text:min-label-width="10mm"/>
      </text:list-level-style-bullet>
    </text:list-style>
    <text:list-style style:name="id1-3-2-5-15-1-5-3-4-1">
      <text:list-level-style-bullet text:bullet-char="-" text:level="1">
        <style:list-level-properties text:min-label-width="10mm"/>
      </text:list-level-style-bullet>
    </text:list-style>
    <text:list-style style:name="id1-3-2-5-15-1-5-3-4-1-1">
      <text:list-level-style-bullet text:bullet-char="-" text:level="1">
        <style:list-level-properties text:min-label-width="10mm"/>
      </text:list-level-style-bullet>
    </text:list-style>
    <text:list-style style:name="id1-3-2-5-15-1-5-3-4-1-2">
      <text:list-level-style-bullet text:bullet-char="-" text:level="1">
        <style:list-level-properties text:min-label-width="10mm"/>
      </text:list-level-style-bullet>
    </text:list-style>
    <text:list-style style:name="id1-3-2-5-15-1-5-3-4-1-3">
      <text:list-level-style-bullet text:bullet-char="-" text:level="1">
        <style:list-level-properties text:min-label-width="10mm"/>
      </text:list-level-style-bullet>
    </text:list-style>
    <style:style style:family="table-column" style:parent-style-name="colspec" style:name="id1-3-2-5-18-1-1">
      <style:table-column-properties style:rel-column-width="29*"/>
    </style:style>
    <style:style style:family="table-column" style:parent-style-name="colspec" style:name="id1-3-2-5-18-1-2">
      <style:table-column-properties style:rel-column-width="89*"/>
    </style:style>
    <style:style style:family="table-column" style:parent-style-name="colspec" style:name="id1-3-2-5-18-1-3">
      <style:table-column-properties style:rel-column-width="89*"/>
    </style:style>
    <style:style style:family="table-column" style:parent-style-name="colspec" style:name="id1-3-2-5-18-1-4">
      <style:table-column-properties style:rel-column-width="89*"/>
    </style:style>
    <text:list-style style:name="id1-3-2-5-18-1-5-2-2-1">
      <text:list-level-style-bullet text:bullet-char="-" text:level="1">
        <style:list-level-properties text:min-label-width="10mm"/>
      </text:list-level-style-bullet>
    </text:list-style>
    <text:list-style style:name="id1-3-2-5-18-1-5-2-2-1-1">
      <text:list-level-style-bullet text:bullet-char="-" text:level="1">
        <style:list-level-properties text:min-label-width="10mm"/>
      </text:list-level-style-bullet>
    </text:list-style>
    <text:list-style style:name="id1-3-2-5-18-1-5-2-2-1-2">
      <text:list-level-style-bullet text:bullet-char="-" text:level="1">
        <style:list-level-properties text:min-label-width="10mm"/>
      </text:list-level-style-bullet>
    </text:list-style>
    <text:list-style style:name="id1-3-2-5-18-1-5-2-2-1-3">
      <text:list-level-style-bullet text:bullet-char="-" text:level="1">
        <style:list-level-properties text:min-label-width="10mm"/>
      </text:list-level-style-bullet>
    </text:list-style>
    <text:list-style style:name="id1-3-2-5-18-1-5-2-2-1-4">
      <text:list-level-style-bullet text:bullet-char="-" text:level="1">
        <style:list-level-properties text:min-label-width="10mm"/>
      </text:list-level-style-bullet>
    </text:list-style>
    <text:list-style style:name="id1-3-2-5-18-1-5-2-2-1-5">
      <text:list-level-style-bullet text:bullet-char="-" text:level="1">
        <style:list-level-properties text:min-label-width="10mm"/>
      </text:list-level-style-bullet>
    </text:list-style>
    <text:list-style style:name="id1-3-2-5-18-1-5-2-2-1-6">
      <text:list-level-style-bullet text:bullet-char="-" text:level="1">
        <style:list-level-properties text:min-label-width="10mm"/>
      </text:list-level-style-bullet>
    </text:list-style>
    <text:list-style style:name="id1-3-2-5-18-1-5-2-2-1-7">
      <text:list-level-style-bullet text:bullet-char="-" text:level="1">
        <style:list-level-properties text:min-label-width="10mm"/>
      </text:list-level-style-bullet>
    </text:list-style>
    <text:list-style style:name="id1-3-2-5-18-1-5-2-2-1-8">
      <text:list-level-style-bullet text:bullet-char="-" text:level="1">
        <style:list-level-properties text:min-label-width="10mm"/>
      </text:list-level-style-bullet>
    </text:list-style>
    <text:list-style style:name="id1-3-2-5-18-1-5-2-2-1-9">
      <text:list-level-style-bullet text:bullet-char="-" text:level="1">
        <style:list-level-properties text:min-label-width="10mm"/>
      </text:list-level-style-bullet>
    </text:list-style>
    <text:list-style style:name="id1-3-2-5-18-1-5-2-3-1">
      <text:list-level-style-bullet text:bullet-char="-" text:level="1">
        <style:list-level-properties text:min-label-width="10mm"/>
      </text:list-level-style-bullet>
    </text:list-style>
    <text:list-style style:name="id1-3-2-5-18-1-5-2-3-1-1">
      <text:list-level-style-bullet text:bullet-char="-" text:level="1">
        <style:list-level-properties text:min-label-width="10mm"/>
      </text:list-level-style-bullet>
    </text:list-style>
    <text:list-style style:name="id1-3-2-5-18-1-5-2-3-1-2">
      <text:list-level-style-bullet text:bullet-char="-" text:level="1">
        <style:list-level-properties text:min-label-width="10mm"/>
      </text:list-level-style-bullet>
    </text:list-style>
    <text:list-style style:name="id1-3-2-5-18-1-5-2-3-1-3">
      <text:list-level-style-bullet text:bullet-char="-" text:level="1">
        <style:list-level-properties text:min-label-width="10mm"/>
      </text:list-level-style-bullet>
    </text:list-style>
    <text:list-style style:name="id1-3-2-5-18-1-5-2-3-1-4">
      <text:list-level-style-bullet text:bullet-char="-" text:level="1">
        <style:list-level-properties text:min-label-width="10mm"/>
      </text:list-level-style-bullet>
    </text:list-style>
    <text:list-style style:name="id1-3-2-5-18-1-5-2-3-1-5">
      <text:list-level-style-bullet text:bullet-char="-" text:level="1">
        <style:list-level-properties text:min-label-width="10mm"/>
      </text:list-level-style-bullet>
    </text:list-style>
    <text:list-style style:name="id1-3-2-5-18-1-5-2-4-1">
      <text:list-level-style-bullet text:bullet-char="-" text:level="1">
        <style:list-level-properties text:min-label-width="10mm"/>
      </text:list-level-style-bullet>
    </text:list-style>
    <text:list-style style:name="id1-3-2-5-18-1-5-2-4-1-1">
      <text:list-level-style-bullet text:bullet-char="-" text:level="1">
        <style:list-level-properties text:min-label-width="10mm"/>
      </text:list-level-style-bullet>
    </text:list-style>
    <text:list-style style:name="id1-3-2-5-18-1-5-2-4-1-2">
      <text:list-level-style-bullet text:bullet-char="-" text:level="1">
        <style:list-level-properties text:min-label-width="10mm"/>
      </text:list-level-style-bullet>
    </text:list-style>
    <text:list-style style:name="id1-3-2-5-18-1-5-2-4-1-3">
      <text:list-level-style-bullet text:bullet-char="-" text:level="1">
        <style:list-level-properties text:min-label-width="10mm"/>
      </text:list-level-style-bullet>
    </text:list-style>
    <text:list-style style:name="id1-3-2-5-18-1-5-2-4-1-4">
      <text:list-level-style-bullet text:bullet-char="-" text:level="1">
        <style:list-level-properties text:min-label-width="10mm"/>
      </text:list-level-style-bullet>
    </text:list-style>
    <text:list-style style:name="id1-3-2-5-18-1-5-3-2-1">
      <text:list-level-style-bullet text:bullet-char="-" text:level="1">
        <style:list-level-properties text:min-label-width="10mm"/>
      </text:list-level-style-bullet>
    </text:list-style>
    <text:list-style style:name="id1-3-2-5-18-1-5-3-2-1-1">
      <text:list-level-style-bullet text:bullet-char="-" text:level="1">
        <style:list-level-properties text:min-label-width="10mm"/>
      </text:list-level-style-bullet>
    </text:list-style>
    <text:list-style style:name="id1-3-2-5-18-1-5-3-2-1-2">
      <text:list-level-style-bullet text:bullet-char="-" text:level="1">
        <style:list-level-properties text:min-label-width="10mm"/>
      </text:list-level-style-bullet>
    </text:list-style>
    <text:list-style style:name="id1-3-2-5-18-1-5-3-2-1-3">
      <text:list-level-style-bullet text:bullet-char="-" text:level="1">
        <style:list-level-properties text:min-label-width="10mm"/>
      </text:list-level-style-bullet>
    </text:list-style>
    <text:list-style style:name="id1-3-2-5-18-1-5-3-2-1-4">
      <text:list-level-style-bullet text:bullet-char="-" text:level="1">
        <style:list-level-properties text:min-label-width="10mm"/>
      </text:list-level-style-bullet>
    </text:list-style>
    <text:list-style style:name="id1-3-2-5-18-1-5-3-3-1">
      <text:list-level-style-bullet text:bullet-char="-" text:level="1">
        <style:list-level-properties text:min-label-width="10mm"/>
      </text:list-level-style-bullet>
    </text:list-style>
    <text:list-style style:name="id1-3-2-5-18-1-5-3-3-1-1">
      <text:list-level-style-bullet text:bullet-char="-" text:level="1">
        <style:list-level-properties text:min-label-width="10mm"/>
      </text:list-level-style-bullet>
    </text:list-style>
    <text:list-style style:name="id1-3-2-5-18-1-5-3-3-1-2">
      <text:list-level-style-bullet text:bullet-char="-" text:level="1">
        <style:list-level-properties text:min-label-width="10mm"/>
      </text:list-level-style-bullet>
    </text:list-style>
    <text:list-style style:name="id1-3-2-5-18-1-5-3-3-1-3">
      <text:list-level-style-bullet text:bullet-char="-" text:level="1">
        <style:list-level-properties text:min-label-width="10mm"/>
      </text:list-level-style-bullet>
    </text:list-style>
    <text:list-style style:name="id1-3-2-5-18-1-5-3-3-1-4">
      <text:list-level-style-bullet text:bullet-char="-" text:level="1">
        <style:list-level-properties text:min-label-width="10mm"/>
      </text:list-level-style-bullet>
    </text:list-style>
    <text:list-style style:name="id1-3-2-5-18-1-5-3-3-1-5">
      <text:list-level-style-bullet text:bullet-char="-" text:level="1">
        <style:list-level-properties text:min-label-width="10mm"/>
      </text:list-level-style-bullet>
    </text:list-style>
    <text:list-style style:name="id1-3-2-5-18-1-5-3-4-1">
      <text:list-level-style-bullet text:bullet-char="-" text:level="1">
        <style:list-level-properties text:min-label-width="10mm"/>
      </text:list-level-style-bullet>
    </text:list-style>
    <text:list-style style:name="id1-3-2-5-18-1-5-3-4-1-1">
      <text:list-level-style-bullet text:bullet-char="-" text:level="1">
        <style:list-level-properties text:min-label-width="10mm"/>
      </text:list-level-style-bullet>
    </text:list-style>
    <text:list-style style:name="id1-3-2-5-18-1-5-3-4-1-2">
      <text:list-level-style-bullet text:bullet-char="-" text:level="1">
        <style:list-level-properties text:min-label-width="10mm"/>
      </text:list-level-style-bullet>
    </text:list-style>
    <text:list-style style:name="id1-3-2-5-18-1-5-3-4-1-3">
      <text:list-level-style-bullet text:bullet-char="-" text:level="1">
        <style:list-level-properties text:min-label-width="10mm"/>
      </text:list-level-style-bullet>
    </text:list-style>
    <style:style style:family="table-column" style:parent-style-name="colspec" style:name="id1-3-2-5-21-1-1">
      <style:table-column-properties style:rel-column-width="29*"/>
    </style:style>
    <style:style style:family="table-column" style:parent-style-name="colspec" style:name="id1-3-2-5-21-1-2">
      <style:table-column-properties style:rel-column-width="89*"/>
    </style:style>
    <style:style style:family="table-column" style:parent-style-name="colspec" style:name="id1-3-2-5-21-1-3">
      <style:table-column-properties style:rel-column-width="89*"/>
    </style:style>
    <style:style style:family="table-column" style:parent-style-name="colspec" style:name="id1-3-2-5-21-1-4">
      <style:table-column-properties style:rel-column-width="89*"/>
    </style:style>
    <text:list-style style:name="id1-3-2-5-21-1-5-2-3-1">
      <text:list-level-style-bullet text:bullet-char="-" text:level="1">
        <style:list-level-properties text:min-label-width="10mm"/>
      </text:list-level-style-bullet>
    </text:list-style>
    <text:list-style style:name="id1-3-2-5-21-1-5-2-3-1-1">
      <text:list-level-style-bullet text:bullet-char="-" text:level="1">
        <style:list-level-properties text:min-label-width="10mm"/>
      </text:list-level-style-bullet>
    </text:list-style>
    <text:list-style style:name="id1-3-2-5-21-1-5-2-3-1-2">
      <text:list-level-style-bullet text:bullet-char="-" text:level="1">
        <style:list-level-properties text:min-label-width="10mm"/>
      </text:list-level-style-bullet>
    </text:list-style>
    <text:list-style style:name="id1-3-2-5-21-1-5-2-3-1-3">
      <text:list-level-style-bullet text:bullet-char="-" text:level="1">
        <style:list-level-properties text:min-label-width="10mm"/>
      </text:list-level-style-bullet>
    </text:list-style>
    <text:list-style style:name="id1-3-2-5-21-1-5-2-4-1">
      <text:list-level-style-bullet text:bullet-char="-" text:level="1">
        <style:list-level-properties text:min-label-width="10mm"/>
      </text:list-level-style-bullet>
    </text:list-style>
    <text:list-style style:name="id1-3-2-5-21-1-5-2-4-1-1">
      <text:list-level-style-bullet text:bullet-char="-" text:level="1">
        <style:list-level-properties text:min-label-width="10mm"/>
      </text:list-level-style-bullet>
    </text:list-style>
    <text:list-style style:name="id1-3-2-5-21-1-5-2-4-1-2">
      <text:list-level-style-bullet text:bullet-char="-" text:level="1">
        <style:list-level-properties text:min-label-width="10mm"/>
      </text:list-level-style-bullet>
    </text:list-style>
    <text:list-style style:name="id1-3-2-5-21-1-5-2-4-1-3">
      <text:list-level-style-bullet text:bullet-char="-" text:level="1">
        <style:list-level-properties text:min-label-width="10mm"/>
      </text:list-level-style-bullet>
    </text:list-style>
    <text:list-style style:name="id1-3-2-5-21-1-5-3-2-1">
      <text:list-level-style-bullet text:bullet-char="-" text:level="1">
        <style:list-level-properties text:min-label-width="10mm"/>
      </text:list-level-style-bullet>
    </text:list-style>
    <text:list-style style:name="id1-3-2-5-21-1-5-3-2-1-1">
      <text:list-level-style-bullet text:bullet-char="-" text:level="1">
        <style:list-level-properties text:min-label-width="10mm"/>
      </text:list-level-style-bullet>
    </text:list-style>
    <text:list-style style:name="id1-3-2-5-21-1-5-3-2-1-2">
      <text:list-level-style-bullet text:bullet-char="-" text:level="1">
        <style:list-level-properties text:min-label-width="10mm"/>
      </text:list-level-style-bullet>
    </text:list-style>
    <text:list-style style:name="id1-3-2-5-21-1-5-3-2-1-3">
      <text:list-level-style-bullet text:bullet-char="-" text:level="1">
        <style:list-level-properties text:min-label-width="10mm"/>
      </text:list-level-style-bullet>
    </text:list-style>
    <text:list-style style:name="id1-3-2-5-21-1-5-3-2-1-4">
      <text:list-level-style-bullet text:bullet-char="-" text:level="1">
        <style:list-level-properties text:min-label-width="10mm"/>
      </text:list-level-style-bullet>
    </text:list-style>
    <text:list-style style:name="id1-3-2-5-21-1-5-3-2-1-5">
      <text:list-level-style-bullet text:bullet-char="-" text:level="1">
        <style:list-level-properties text:min-label-width="10mm"/>
      </text:list-level-style-bullet>
    </text:list-style>
    <text:list-style style:name="id1-3-2-5-21-1-5-3-2-1-6">
      <text:list-level-style-bullet text:bullet-char="-" text:level="1">
        <style:list-level-properties text:min-label-width="10mm"/>
      </text:list-level-style-bullet>
    </text:list-style>
    <text:list-style style:name="id1-3-2-5-21-1-5-3-2-1-7">
      <text:list-level-style-bullet text:bullet-char="-" text:level="1">
        <style:list-level-properties text:min-label-width="10mm"/>
      </text:list-level-style-bullet>
    </text:list-style>
    <text:list-style style:name="id1-3-2-5-21-1-5-3-2-1-8">
      <text:list-level-style-bullet text:bullet-char="-" text:level="1">
        <style:list-level-properties text:min-label-width="10mm"/>
      </text:list-level-style-bullet>
    </text:list-style>
    <text:list-style style:name="id1-3-2-5-21-1-5-3-3-1">
      <text:list-level-style-bullet text:bullet-char="-" text:level="1">
        <style:list-level-properties text:min-label-width="10mm"/>
      </text:list-level-style-bullet>
    </text:list-style>
    <text:list-style style:name="id1-3-2-5-21-1-5-3-3-1-1">
      <text:list-level-style-bullet text:bullet-char="-" text:level="1">
        <style:list-level-properties text:min-label-width="10mm"/>
      </text:list-level-style-bullet>
    </text:list-style>
    <text:list-style style:name="id1-3-2-5-21-1-5-3-3-1-2">
      <text:list-level-style-bullet text:bullet-char="-" text:level="1">
        <style:list-level-properties text:min-label-width="10mm"/>
      </text:list-level-style-bullet>
    </text:list-style>
    <text:list-style style:name="id1-3-2-5-21-1-5-3-3-1-3">
      <text:list-level-style-bullet text:bullet-char="-" text:level="1">
        <style:list-level-properties text:min-label-width="10mm"/>
      </text:list-level-style-bullet>
    </text:list-style>
    <text:list-style style:name="id1-3-2-5-21-1-5-3-3-1-4">
      <text:list-level-style-bullet text:bullet-char="-" text:level="1">
        <style:list-level-properties text:min-label-width="10mm"/>
      </text:list-level-style-bullet>
    </text:list-style>
    <text:list-style style:name="id1-3-2-5-21-1-5-3-3-1-5">
      <text:list-level-style-bullet text:bullet-char="-" text:level="1">
        <style:list-level-properties text:min-label-width="10mm"/>
      </text:list-level-style-bullet>
    </text:list-style>
    <text:list-style style:name="id1-3-2-5-21-1-5-3-4-1">
      <text:list-level-style-bullet text:bullet-char="-" text:level="1">
        <style:list-level-properties text:min-label-width="10mm"/>
      </text:list-level-style-bullet>
    </text:list-style>
    <text:list-style style:name="id1-3-2-5-21-1-5-3-4-1-1">
      <text:list-level-style-bullet text:bullet-char="-" text:level="1">
        <style:list-level-properties text:min-label-width="10mm"/>
      </text:list-level-style-bullet>
    </text:list-style>
    <text:list-style style:name="id1-3-2-5-21-1-5-3-4-1-2">
      <text:list-level-style-bullet text:bullet-char="-" text:level="1">
        <style:list-level-properties text:min-label-width="10mm"/>
      </text:list-level-style-bullet>
    </text:list-style>
    <text:list-style style:name="id1-3-2-5-21-1-5-3-4-1-3">
      <text:list-level-style-bullet text:bullet-char="-" text:level="1">
        <style:list-level-properties text:min-label-width="10mm"/>
      </text:list-level-style-bullet>
    </text:list-style>
    <text:list-style style:name="id1-3-2-5-21-1-5-3-4-1-4">
      <text:list-level-style-bullet text:bullet-char="-" text:level="1">
        <style:list-level-properties text:min-label-width="10mm"/>
      </text:list-level-style-bullet>
    </text:list-style>
  </office:automatic-styles>
  <office:body>
    <office:text>
      <text:p text:style-name="new_page_staatscourant"/>
      <text:p text:style-name="single-kop-titel">Agressieprotocol gemeente Katwij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1.1</text:span> Visie op agressie en geweld</text:p>
              <text:p text:style-name="al">De gemeente Katwijk tolereert geen agressief of respectloos gedrag naar haar medewerkers of geweld dat medewerkers wordt aangedaan. Dit protocol heeft betrekking op alle soorten ongewenst en grensoverschrijdend gedrag die we binnen en buiten het gemeentehuis niet tolereren.</text:p>
            </text:section>
            <text:section text:name="artikel_id1-3-2-2-1-3" text:style-name="artikel">
              <text:p text:style-name="artikel_kop_titel"><text:span text:style-name="artikel_kop_label"/> <text:span text:style-name="artikel_kop_nr">1.2</text:span> Doelstellingen en uitgangspunten</text:p>
              <text:p text:style-name="al">Het doel van ons beleid is het realiseren van een werkklimaat, waarin medewerkers zich veilig voelen en burgers correct behandeld worden. gedrag wordt altijd door de werkgever verhaald op de veroorzaker.</text:p>
              <text:p text:style-name="al"/>
              <text:p text:style-name="al">Dit protocol is van toepassing op iedereen die werkzaam is namens de gemeente Katwijk binnen en buiten de gemeentelijke locaties van de gemeente Katwijk. De huisregels gelden voor iedereen; ook voor derden, gasten en burgers. Het protocol treedt in werking wanneer er niet aan de huisregels wordt gehouden.</text:p>
              <text:p text:style-name="al"/>
              <text:p text:style-name="al">
              <text:span text:style-name="nadrukvet">Uitgangspunten</text:span>
            </text:p>
              <text:list text:style-name="id1-3-2-2-1-3-7">
                <text:list-item text:style-override="id1-3-2-2-1-3-7-1">
                  <text:number>•</text:number>
                  <text:p text:style-name="al">Respectloze gedragingen worden niet geaccepteerd bij contacten tussen medewerkers en cliënten binnen en buiten de gemeentelijke locaties.</text:p>
                </text:list-item>
                <text:list-item text:style-override="id1-3-2-2-1-3-7-2">
                  <text:number>•</text:number>
                  <text:p text:style-name="al">Op elke respectloze uiting of ontoelaatbaar gedrag volgt een reactie.</text:p>
                </text:list-item>
                <text:list-item text:style-override="id1-3-2-2-1-3-7-3">
                  <text:number>•</text:number>
                  <text:p text:style-name="al">Van een strafbaar feit wordt altijd aangifte gedaan.</text:p>
                </text:list-item>
                <text:list-item text:style-override="id1-3-2-2-1-3-7-4">
                  <text:number>•</text:number>
                  <text:p text:style-name="al">Er is altijd een interventieteam paraat op het gemeentehuis, het Kwadrant en de Burgt.</text:p>
                </text:list-item>
                <text:list-item text:style-override="id1-3-2-2-1-3-7-5">
                  <text:number>•</text:number>
                  <text:p text:style-name="al">Collega’s die slachtoffer zijn van agressie en geweld kunnen rekenen op de volledige ondersteuning van de werkgever.</text:p>
                </text:list-item>
                <text:list-item text:style-override="id1-3-2-2-1-3-7-6">
                  <text:number>•</text:number>
                  <text:p text:style-name="al">Materiële en/of immateriële schade door respectloos gedrag wordt altijd door de werkgever verhaald op de veroorzaker.</text:p>
                </text:list-item>
              </text:list>
            </text:section>
            <text:section text:name="artikel_id1-3-2-2-1-4" text:style-name="artikel">
              <text:p text:style-name="artikel_kop_titel"><text:span text:style-name="artikel_kop_label"/> <text:span text:style-name="artikel_kop_nr">1.3</text:span> Wat is ongewenst gedrag?</text:p>
              <text:p text:style-name="al">Onder ongewenst gedrag verstaan we:</text:p>
              <text:list text:style-name="id1-3-2-2-1-4-3">
                <text:list-item text:style-override="id1-3-2-2-1-4-3-1">
                  <text:number>•</text:number>
                  <text:p text:style-name="al">Verbaal geweld</text:p>
                </text:list-item>
                <text:list-item text:style-override="id1-3-2-2-1-4-3-2">
                  <text:number>•</text:number>
                  <text:p text:style-name="al">Fysiek geweld</text:p>
                </text:list-item>
                <text:list-item text:style-override="id1-3-2-2-1-4-3-3">
                  <text:number>•</text:number>
                  <text:p text:style-name="al">Agressieve uitingen via telefoon of digitale media (waaronder doxing)</text:p>
                </text:list-item>
                <text:list-item text:style-override="id1-3-2-2-1-4-3-4">
                  <text:number>•</text:number>
                  <text:p text:style-name="al">Intimidatie</text:p>
                </text:list-item>
                <text:list-item text:style-override="id1-3-2-2-1-4-3-5">
                  <text:number>•</text:number>
                  <text:p text:style-name="al">Stalking</text:p>
                </text:list-item>
                <text:list-item text:style-override="id1-3-2-2-1-4-3-6">
                  <text:number>•</text:number>
                  <text:p text:style-name="al">Discriminatie</text:p>
                </text:list-item>
                <text:list-item text:style-override="id1-3-2-2-1-4-3-7">
                  <text:number>•</text:number>
                  <text:p text:style-name="al">Seksuele intimidatie</text:p>
                </text:list-item>
                <text:list-item text:style-override="id1-3-2-2-1-4-3-8">
                  <text:number>•</text:number>
                  <text:p text:style-name="al">Vernieling</text:p>
                </text:list-item>
                <text:list-item text:style-override="id1-3-2-2-1-4-3-9">
                  <text:number>•</text:number>
                  <text:p text:style-name="al">Manipulatie</text:p>
                </text:list-item>
                <text:list-item text:style-override="id1-3-2-2-1-4-3-10">
                  <text:number>•</text:number>
                  <text:p text:style-name="al">Dreigen</text:p>
                </text:list-item>
                <text:list-item text:style-override="id1-3-2-2-1-4-3-11">
                  <text:number>•</text:number>
                  <text:p text:style-name="al">Belediging</text:p>
                </text:list-item>
              </text:list>
              <text:p text:style-name="al">
              <draw:frame><draw:text-box><text:section text:name="plaatje_id1-3-2-2-1-4-4-1" text:style-name="plaatje">
                <text:p text:style-name="illustratie_id1-3-2-2-1-4-4-1-1"><draw:frame draw:style-name="illustratie_id1-3-2-2-1-4-4-1-1" text:anchor-type="paragraph" svg:width="80mm" svg:height="120mm"><draw:image xlink:href="Pictures/Schermafbeelding2026-08-03133347i7b290f91-c03e-404d-8e15-2d381d65893e.png" xlink:type="simple"/></draw:frame></text:p>
              </text:section></draw:text-box></draw:frame>
            </text:p>
            </text:section>
            <text:section text:name="artikel_id1-3-2-2-1-5" text:style-name="artikel">
              <text:p text:style-name="artikel_kop_titel"><text:span text:style-name="artikel_kop_label"/> <text:span text:style-name="artikel_kop_nr">1.4</text:span> Schema omgaan met emotioneel en/of agressief gedrag</text:p>
              <text:p text:style-name="al"/>
              <text:section text:name="table_id1-3-2-2-1-5-3" text:style-name="table">
                <text:p text:style-name="table_top"/>
                <table:table table:style-name="tgroup">
                  <table:table-column table:style-name="id1-3-2-2-1-5-3-1-1"/>
                  <table:table-column table:style-name="id1-3-2-2-1-5-3-1-2"/>
                  <table:table-column table:style-name="id1-3-2-2-1-5-3-1-3"/>
                  <table:table-column table:style-name="id1-3-2-2-1-5-3-1-4"/>
                  <table:table-column table:style-name="id1-3-2-2-1-5-3-1-5"/>
                  <table:table-column table:style-name="id1-3-2-2-1-5-3-1-6"/>
                  <table:table-column table:style-name="id1-3-2-2-1-5-3-1-7"/>
                  <table:table-column table:style-name="id1-3-2-2-1-5-3-1-8"/>
                  <table:table-column table:style-name="id1-3-2-2-1-5-3-1-9"/>
                  <table:table-row table:style-name="row">
                    <table:table-cell table:style-name="cell_frame_all" table:number-rows-spanned="1" table:number-columns-spanned="1">
                      <text:p text:style-name="table_al">
                        <text:span text:style-name="nadrukvet">Emotie </text:span>
                        <text:span text:style-name="nadrukvet">of </text:span>
                        <text:span text:style-name="nadrukvet">agressie?</text:span>
                      </text:p>
                    </table:table-cell>
                    <table:table-cell table:style-name="cell_frame_all" table:number-rows-spanned="1" table:number-columns-spanned="2">
                      <text:p text:style-name="table_al">
                        <text:span text:style-name="nadrukvet">Emotioneel </text:span>
                      </text:p>
                      <text:p text:style-name="table_al">
                        <text:span text:style-name="nadrukvet">gedrag (ik-gericht)</text:span>
                      </text:p>
                    </table:table-cell>
                    <table:table-cell table:style-name="cell_frame_all" table:number-rows-spanned="1" table:number-columns-spanned="2">
                      <text:p text:style-name="table_al">
                        <text:span text:style-name="nadrukvet">Emotioneel</text:span>
                      </text:p>
                      <text:p text:style-name="table_al">
                        <text:span text:style-name="nadrukvet">gedrag (jullie-gericht)</text:span>
                      </text:p>
                    </table:table-cell>
                    <table:table-cell table:style-name="cell_frame_all" table:number-rows-spanned="1" table:number-columns-spanned="2">
                      <text:p text:style-name="table_al">
                        <text:span text:style-name="nadrukvet">Verbale</text:span> <text:span text:style-name="nadrukvet">agressie</text:span></text:p>
                    </table:table-cell>
                    <table:table-cell table:style-name="cell_frame_all" table:number-rows-spanned="1" table:number-columns-spanned="1">
                      <text:p text:style-name="table_al">
                        <text:span text:style-name="nadrukvet">Bedreiging</text:span>
                      </text:p>
                    </table:table-cell>
                    <table:table-cell table:style-name="cell_frame_all" table:number-rows-spanned="1" table:number-columns-spanned="1">
                      <text:p text:style-name="table_al">
                        <text:span text:style-name="nadrukvet">Fysieke</text:span> <text:span text:style-name="nadrukvet">agressie</text:span></text:p>
                    </table:table-cell>
                  </table:table-row>
                  <table:table-row table:style-name="row">
                    <table:table-cell table:style-name="cell_frame_all" table:number-rows-spanned="1" table:number-columns-spanned="1">
                      <text:p text:style-name="table_al">
                        <text:span text:style-name="nadrukvet">Gedrag</text:span>
                      </text:p>
                    </table:table-cell>
                    <table:table-cell table:style-name="cell_frame_all" table:number-rows-spanned="1" table:number-columns-spanned="2">
                      <text:p text:style-name="table_al">Zeuren </text:p>
                      <text:p text:style-name="table_al">Begrip vragen</text:p>
                      <text:p text:style-name="table_al">Uitzondering vragen </text:p>
                      <text:p text:style-name="table_al">Teleurstelling </text:p>
                      <text:p text:style-name="table_al">Irritatie</text:p>
                    </table:table-cell>
                    <table:table-cell table:style-name="cell_frame_all" table:number-rows-spanned="1" table:number-columns-spanned="2">
                      <text:p text:style-name="table_al">Kritiek op de regels </text:p>
                      <text:p text:style-name="table_al">Kritiek op het beleid </text:p>
                      <text:p text:style-name="table_al">Kritiek op de organisatie</text:p>
                    </table:table-cell>
                    <table:table-cell table:style-name="cell_frame_all" table:number-rows-spanned="1" table:number-columns-spanned="2">
                      <text:p text:style-name="table_al">Schelden </text:p>
                      <text:p text:style-name="table_al">Persoonlijk worden </text:p>
                      <text:p text:style-name="table_al">Beledigen </text:p>
                      <text:p text:style-name="table_al">Discrimineren</text:p>
                    </table:table-cell>
                    <table:table-cell table:style-name="cell_frame_all" table:number-rows-spanned="1" table:number-columns-spanned="1">
                      <text:p text:style-name="table_al">(Non)verbale dreiging </text:p>
                      <text:p text:style-name="table_al">Dreigen met geweld </text:p>
                      <text:p text:style-name="table_al">Intimideren</text:p>
                    </table:table-cell>
                    <table:table-cell table:style-name="cell_frame_all" table:number-rows-spanned="1" table:number-columns-spanned="1">
                      <text:p text:style-name="table_al">Beetpakken </text:p>
                      <text:p text:style-name="table_al">Spugen </text:p>
                      <text:p text:style-name="table_al">Schoppen/slaan </text:p>
                      <text:p text:style-name="table_al">Voorwerpen gooien </text:p>
                      <text:p text:style-name="table_al">Vernielen</text:p>
                    </table:table-cell>
                  </table:table-row>
                  <table:table-row table:style-name="row">
                    <table:table-cell table:style-name="cell_frame_all" table:number-rows-spanned="1" table:number-columns-spanned="1">
                      <text:p text:style-name="table_al">
                        <text:span text:style-name="nadrukvet">Voorbeelden</text:span>
                      </text:p>
                    </table:table-cell>
                    <table:table-cell table:style-name="cell_frame_all" table:number-rows-spanned="1" table:number-columns-spanned="2">
                      <text:p text:style-name="table_al">Hoe moet ik nou boodschappen doen?</text:p>
                    </table:table-cell>
                    <table:table-cell table:style-name="cell_frame_all" table:number-rows-spanned="1" table:number-columns-spanned="2">
                      <text:p text:style-name="table_al">Wat is dat voor een belachelijke regel van jullie?</text:p>
                    </table:table-cell>
                    <table:table-cell table:style-name="cell_frame_all" table:number-rows-spanned="1" table:number-columns-spanned="2">
                      <text:p text:style-name="table_al">Wat ben jij een sukkel! Zeker je school niet afgemaakt?</text:p>
                    </table:table-cell>
                    <table:table-cell table:style-name="cell_frame_all" table:number-rows-spanned="1" table:number-columns-spanned="1">
                      <text:p text:style-name="table_al">Ik wacht je buiten op en zal je eens flink te grazen nem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anpak</text:span>
                      </text:p>
                    </table:table-cell>
                    <table:table-cell table:style-name="cell_frame_all" table:number-rows-spanned="1" table:number-columns-spanned="2">
                      <text:p text:style-name="table_al">
                        <text:span text:style-name="nadrukvet">Meeveren</text:span>
                      </text:p>
                      <text:p text:style-name="table_al">Contact maken </text:p>
                      <text:p text:style-name="table_al">Actief luisteren </text:p>
                      <text:p text:style-name="table_al">Begrip tonen </text:p>
                      <text:p text:style-name="table_al">Samenvatten</text:p>
                    </table:table-cell>
                    <table:table-cell table:style-name="cell_frame_all" table:number-rows-spanned="1" table:number-columns-spanned="2">
                      <text:p text:style-name="table_al">
                        <text:span text:style-name="nadrukvet">Meeveren</text:span> </text:p>
                      <text:p text:style-name="table_al">Contact maken </text:p>
                      <text:p text:style-name="table_al">Actief luisteren </text:p>
                      <text:p text:style-name="table_al">Begrip tonen </text:p>
                      <text:p text:style-name="table_al">Samenvatten</text:p>
                    </table:table-cell>
                    <table:table-cell table:style-name="cell_frame_all" table:number-rows-spanned="1" table:number-columns-spanned="2">
                      <text:p text:style-name="table_al">
                        <text:span text:style-name="nadrukvet">Grens aangeven</text:span> </text:p>
                      <text:p text:style-name="table_al">Zelfcontrole </text:p>
                      <text:p text:style-name="table_al">Gedrag benoemen</text:p>
                      <text:p text:style-name="table_al">Aangeven wat je wel wilt </text:p>
                      <text:p text:style-name="table_al">Voor de keuze stellen</text:p>
                    </table:table-cell>
                    <table:table-cell table:style-name="cell_frame_all" table:number-rows-spanned="1" table:number-columns-spanned="1">
                      <text:p text:style-name="table_al">
                        <text:span text:style-name="nadrukvet">Grens stellen</text:span> </text:p>
                      <text:p text:style-name="table_al">Zelfcontrole </text:p>
                      <text:p text:style-name="table_al">Gedrag benoemen </text:p>
                      <text:p text:style-name="table_al">Grens aangeven</text:p>
                      <text:p text:style-name="table_al">Gesprek beëindigen</text:p>
                    </table:table-cell>
                    <table:table-cell table:style-name="cell_frame_all" table:number-rows-spanned="1" table:number-columns-spanned="1">
                      <text:p text:style-name="table_al">
                        <text:span text:style-name="nadrukvet">Veiligheid </text:span>
                      </text:p>
                      <text:p text:style-name="table_al">Zelfcontrole </text:p>
                      <text:p text:style-name="table_al">Eigen veiligheid</text:p>
                      <text:p text:style-name="table_al">Veilige afstand nemen </text:p>
                      <text:p text:style-name="table_al">Alarmeren</text:p>
                    </table:table-cell>
                  </table:table-row>
                  <table:table-row table:style-name="row">
                    <table:table-cell table:style-name="cell_frame_all" table:number-rows-spanned="1" table:number-columns-spanned="1">
                      <text:p text:style-name="table_al">
                        <text:span text:style-name="nadrukvet">
                          <text:span text:style-name="nadrukvet">Voorbeelden</text:span>
                        </text:span>
                      </text:p>
                    </table:table-cell>
                    <table:table-cell table:style-name="cell_frame_all" table:number-rows-spanned="1" table:number-columns-spanned="2">
                      <text:p text:style-name="table_al">Ik kan me voorstellen dat u ervan baalt. Wat ik u hoor zeggen is dat .. (korte samenvatting). Ik begrijp dat dit rauw op uw dak valt.</text:p>
                    </table:table-cell>
                    <table:table-cell table:style-name="cell_frame_all" table:number-rows-spanned="1" table:number-columns-spanned="2">
                      <text:p text:style-name="table_al">Ik begrijp dat u boos bent.</text:p>
                      <text:p text:style-name="table_al">Ik kan me voorstellen dat u verwachtte dat het zou lukken.</text:p>
                      <text:p text:style-name="table_al"> Ik merk dat u erg teleurgesteld bent.</text:p>
                    </table:table-cell>
                    <table:table-cell table:style-name="cell_frame_all" table:number-rows-spanned="1" table:number-columns-spanned="2">
                      <text:p text:style-name="table_al">U scheldt mij uit. Dat accepteer ik niet. Of u scheldt en ik stop het gesprek. Of u stopt met schelden en dan ga ik het gesprek met u verder.</text:p>
                    </table:table-cell>
                    <table:table-cell table:style-name="cell_frame_all" table:number-rows-spanned="1" table:number-columns-spanned="1">
                      <text:p text:style-name="table_al">U zegt mij dat u mij buiten gaat opwachten. Dit vat ik op als een bedreiging. Dat accepteer ik niet. Ik beëindig nu het gesprek en maak er melding v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Gedrag omgebogen?</text:span>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Altijd gesprek beëindigen</text:p>
                    </table:table-cell>
                    <table:table-cell table:style-name="cell_frame_all" table:number-rows-spanned="1" table:number-columns-spanned="1">
                      <text:p text:style-name="table_al">Altijd gesprek beëindigen</text:p>
                    </table:table-cell>
                  </table:table-row>
                  <table:table-row table:style-name="row">
                    <table:table-cell table:style-name="cell_frame_all" table:number-rows-spanned="1" table:number-columns-spanned="1">
                      <text:p text:style-name="table_al">
                        <text:span text:style-name="nadrukvet">Hoe </text:span>
                      </text:p>
                      <text:p text:style-name="table_al">
                        <text:span text:style-name="nadrukvet">verder?</text:span>
                      </text:p>
                    </table:table-cell>
                    <table:table-cell table:style-name="cell_frame_all" table:number-rows-spanned="1" table:number-columns-spanned="1">
                      <text:p text:style-name="table_al">Gesprek voeren</text:p>
                    </table:table-cell>
                    <table:table-cell table:style-name="cell_frame_all" table:number-rows-spanned="1" table:number-columns-spanned="1">
                      <text:p text:style-name="table_al">Gesprek beëindigen</text:p>
                    </table:table-cell>
                    <table:table-cell table:style-name="cell_frame_all" table:number-rows-spanned="1" table:number-columns-spanned="1">
                      <text:p text:style-name="table_al">Gesprek voeren</text:p>
                    </table:table-cell>
                    <table:table-cell table:style-name="cell_frame_all" table:number-rows-spanned="1" table:number-columns-spanned="1">
                      <text:p text:style-name="table_al">Gesprek beëindigen</text:p>
                    </table:table-cell>
                    <table:table-cell table:style-name="cell_frame_all" table:number-rows-spanned="1" table:number-columns-spanned="1">
                      <text:p text:style-name="table_al">Gesprek voeren</text:p>
                    </table:table-cell>
                    <table:table-cell table:style-name="cell_frame_all" table:number-rows-spanned="1" table:number-columns-spanned="1">
                      <text:p text:style-name="table_al">Gesprek beëindigen</text:p>
                    </table:table-cell>
                    <table:table-cell table:style-name="cell_frame_all" table:number-rows-spanned="1" table:number-columns-spanned="1">
                      <text:p text:style-name="table_al">Kijk bij de betreffende gedragsprotocollen voor verder handelen.</text:p>
                    </table:table-cell>
                    <table:table-cell table:style-name="cell_frame_all" table:number-rows-spanned="1" table:number-columns-spanned="1">
                      <text:p text:style-name="table_al">Kijk bij de betreffende gedragsprotocollen voor verder handelen.</text:p>
                    </table:table-cell>
                  </table:table-row>
                  <table:table-row table:style-name="row">
                    <table:table-cell table:style-name="cell_frame_all" table:number-rows-spanned="1" table:number-columns-spanned="1">
                      <text:p text:style-name="table_al">
                        <text:span text:style-name="nadrukvet">Registreren in GIR?</text:span>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
                        <text:span text:style-name="nadrukvet">Afhandeling</text:span>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Waarschuwing</text:p>
                    </table:table-cell>
                    <table:table-cell table:style-name="cell_frame_all" table:number-rows-spanned="1" table:number-columns-spanned="1">
                      <text:p text:style-name="table_al">Ontzegging enmelding/ aangifte.</text:p>
                    </table:table-cell>
                    <table:table-cell table:style-name="cell_frame_all" table:number-rows-spanned="1" table:number-columns-spanned="1">
                      <text:p text:style-name="table_al">Ontzegging en aangifte.</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2.</text:span> Interventie bij een incident</text:p>
            <text:section text:name="artikel_id1-3-2-2-2-2" text:style-name="artikel">
              <text:p text:style-name="artikel_kop_titel"><text:span text:style-name="artikel_kop_label"/> </text:p>
              <text:p text:style-name="al">Directe cliëntcontacten vinden plaats aan de receptie, balie, in de spreekkamers, op de milieustraat, in de openbare ruimte en tijdens huisbezoeken. Voorop staat dat je als medewerker van de gemeente Katwijk cliënten beleefd en behulpzaam tegemoet treedt. In geval van emotioneel gedrag is het belangrijk dat je begrip toont. </text:p>
              <text:p text:style-name="al">In geval van agressie is het noodzakelijk dat je grenzen stelt en eerst aan je eigen veiligheid denkt. Om vervolgens eventueel hulp in te schakelen. Binnen de gemeentelijke locaties is dat het interventieteam. Buiten de gemeentelijke locaties is dat de politie.</text:p>
              <text:p text:style-name="al"/>
              <text:p text:style-name="al">
              <text:span text:style-name="nadrukvet">Inschakelen interventieteam</text:span>
            </text:p>
              <text:p text:style-name="al">Binnen de gemeentelijke locaties druk je als medewerker op de alarmknop (balies, spreekkamers en A0.40) waarop het interventieteam wordt ingeschakeld. Het interventieteam richt zich op de agressor, de collega en de omstanders.</text:p>
              <text:p text:style-name="al">Indien de agressor het pand na 2x vorderen niet wil verlaten, wordt door het interventieteam de politie ingeschakeld. Buiten de gemeentelijke locaties zorg je als medewerker eerst voor je eigen veiligheid en schakel je vervolgens eventueel de politie in (<text:span text:style-name="nadrukcur">Zie bijlage 3 voor hoe te handelen buiten gemeentelijke locaties</text:span>).</text:p>
              <text:p text:style-name="al"/>
              <text:p text:style-name="al">
              <text:span text:style-name="nadrukvet">Inschakelen politie</text:span>
            </text:p>
              <text:p text:style-name="al">De politie wordt door het interventieteam gebeld via het telefoonnummer 112 ingeval van spoedeisende gevallen zoals bedreiging of geweld of als de agressor het pand niet wil verlaten. De medewerker van het interventieteam die de politie heeft gebeld wacht de politie buiten op.</text:p>
              <text:p text:style-name="al">Hij/zij licht de politie in over de situatie en begeleidt de politie naar de plaats waar de persoon zich bevindt.</text:p>
              <text:p text:style-name="al"/>
              <text:p text:style-name="al">
              <text:span text:style-name="nadrukvet">Inschakeling bedrijfsopvangteam</text:span>
            </text:p>
              <text:p text:style-name="al">Het bedrijfsopvangteam wordt automatisch ingeschakeld nadat er een melding in het GIR wordt gedaan. Binnen 24 na een incident dient door het bedrijfsopvangteam contact opgenomen te worden met de medewerker/ slachtoffer voor ondersteuning.</text:p>
              <text:p text:style-name="al">Het bedrijfsopvangteam zorgt voor de opvang van het slachtoffer. Indien nodig door inschakeling van bedrijfshulpverlening, ziekenhuisbezoek, bedrijfsarts, bedrijfsmaatschappelijk werk etc.</text:p>
              <text:p text:style-name="al"/>
              <text:p text:style-name="al">
              <text:span text:style-name="nadrukvet">Aangifte doen bij de politie</text:span>
            </text:p>
              <text:p text:style-name="al">Bij een geweldsincident of incident waarbij bedreigingen zijn geuit, is het belangrijk dat er aangifte wordt gedaan. Bij voorkeur wordt aangifte door het slachtoffer gedaan. Deze kan eventueel een collega, begeleider of onder steuning meenemen. Als het slachtoffer dit niet wil of kan, doet een vertegenwoordiger van de gemeente Katwijk aangifte. In het <text:span text:style-name="nadrukondlijn">mandaatregister</text:span> staat vastgelegd welke vertegenwoordigers dit zijn.</text:p>
              <text:p text:style-name="al"/>
              <text:p text:style-name="al">In ernstige gevallen maakt de leidinggevende een afspraak met de politie. Je vermeldt dat het gaat om een ‘VPD’ zaak (Veilige Publieke Dienstverlening), zodat de politie en het openbaar ministerie de aangifte hoge prioriteit kunnen geven. Als leidinggevende begeleid je het slachtoffer naar het politiebureau of je doet zelf uit naam van de gemeente de aangifte. Met de politie wordt besproken of anonieme aangifte mogelijk is. In ieder geval wordt als adres (domicili) het adres van het gemeentehuis opgegeven zodat de dader niet te weten kan komen waar de werknemer woont.</text:p>
              <text:p text:style-name="al"/>
              <text:p text:style-name="al">De begeleider van het slachtoffer let erop dat in de aangifte duidelijk wordt gemaakt dat het gaat om een geweldsincident waarbij een medewerker met Publieke Taak is betrokken en dat het Agressieprotocol en de regels van Veilige Publieke Dienstverlening van toepassing zijn. Het doen van aangifte is een eerste voorwaarde voor het toepassen van het schadeprotocol. In de praktijk betekent dit dat degene die aangifte doet of waar aangifte voor wordt gedaan actief ondersteund wordt bij het vergoed krijgen van zijn schade en dat de vordering op de dader wordt overgenomen door de gemeente.</text:p>
            </text:section>
            <text:p text:style-name="hoofdstuk_bottom"/>
          </text:section>
          <text:section text:name="hoofdstuk_id1-3-2-2-3" text:style-name="hoofdstuk">
            <text:p text:style-name="hoofdstuk_kop"><text:span text:style-name="label"/> <text:span text:style-name="nr">3.</text:span> Taken en verantwoordelijkheden</text:p>
            <text:section text:name="artikel_id1-3-2-2-3-2" text:style-name="artikel">
              <text:p text:style-name="artikel_kop_titel"><text:span text:style-name="artikel_kop_label"/> <text:span text:style-name="artikel_kop_nr">3.1</text:span> Medewerker</text:p>
              <text:p text:style-name="al">
              <text:span text:style-name="nadrukvet">Aan de balie/in spreekkamer</text:span>
            </text:p>
              <text:list text:style-name="id1-3-2-2-3-2-3">
                <text:list-item text:style-override="id1-3-2-2-3-2-3-1">
                  <text:number>•</text:number>
                  <text:p text:style-name="al">In geval van een agressiesituatie druk je op de alarmknop.</text:p>
                </text:list-item>
                <text:list-item text:style-override="id1-3-2-2-3-2-3-2">
                  <text:number>•</text:number>
                  <text:p text:style-name="al">Als collega in de directe omgeving creëer je zoveel mogelijk rust rond een incident.</text:p>
                </text:list-item>
                <text:list-item text:style-override="id1-3-2-2-3-2-3-3">
                  <text:number>•</text:number>
                  <text:p text:style-name="al">Je meldt het incident via de GIR-app of het scannen van de QR-code en bij je leidinggevende.</text:p>
                </text:list-item>
              </text:list>
              <text:p text:style-name="al">
              <text:span text:style-name="nadrukvet">In de openbare ruimte/milieustraat/op huisbezoek</text:span>
            </text:p>
              <text:list text:style-name="id1-3-2-2-3-2-5">
                <text:list-item text:style-override="id1-3-2-2-3-2-5-1">
                  <text:number>•</text:number>
                  <text:p text:style-name="al">Zie bijlage 3 voor wat je moet doen wanneer je geconfronteerd wordt met een agressie situatie.</text:p>
                </text:list-item>
                <text:list-item text:style-override="id1-3-2-2-3-2-5-2">
                  <text:number>•</text:number>
                  <text:p text:style-name="al">Je meldt het incident via de GIR-app of het scannen van de QR-code en bij je leidinggevende.</text:p>
                </text:list-item>
              </text:list>
              <text:p text:style-name="al">
              <text:span text:style-name="nadrukvet">Aan de telefoon</text:span>
            </text:p>
              <text:list text:style-name="id1-3-2-2-3-2-7">
                <text:list-item text:style-override="id1-3-2-2-3-2-7-1">
                  <text:number>•</text:number>
                  <text:p text:style-name="al">In geval van agressie via de telefoon geef duidelijk aan dat het gedrag niet wordt getolereerd.</text:p>
                </text:list-item>
                <text:list-item text:style-override="id1-3-2-2-3-2-7-2">
                  <text:number>•</text:number>
                  <text:p text:style-name="al">Je geeft de gesprekspartner max. 2x de mogelijkheid om zijn of haar gedag aan te passen.</text:p>
                </text:list-item>
                <text:list-item text:style-override="id1-3-2-2-3-2-7-3">
                  <text:number>•</text:number>
                  <text:p text:style-name="al">Wanneer je gesprekspartner zijn of haar gedrag niet aanpast, verbreek je de verbinding.</text:p>
                </text:list-item>
                <text:list-item text:style-override="id1-3-2-2-3-2-7-4">
                  <text:number>•</text:number>
                  <text:p text:style-name="al">Je meldt het incident via de GIR-app of het scannen van de QR-code en bij je de leidinggevende.</text:p>
                </text:list-item>
              </text:list>
              <text:p text:style-name="al">
              <text:span text:style-name="nadrukvet">Via email of brief</text:span>
            </text:p>
              <text:list text:style-name="id1-3-2-2-3-2-9">
                <text:list-item text:style-override="id1-3-2-2-3-2-9-1">
                  <text:number>•</text:number>
                  <text:p text:style-name="al">Een agressieve uiting die binnenkomt via email/brief beantwoord je door een mail of brief terug te sturen met de mededeling dat deze uiting ontoelaatbaar is en daardoor niet wordt opgepakt door de gemeente.</text:p>
                </text:list-item>
                <text:list-item text:style-override="id1-3-2-2-3-2-9-2">
                  <text:number>•</text:number>
                  <text:p text:style-name="al">Je meldt het incident via de GIR-app of het scannen van de QR-code en bij je de leidinggevende.</text:p>
                </text:list-item>
              </text:list>
              <text:p text:style-name="al">
              <text:span text:style-name="nadrukvet">Via social media</text:span>
            </text:p>
              <text:list text:style-name="id1-3-2-2-3-2-11">
                <text:list-item text:style-override="id1-3-2-2-3-2-11-1">
                  <text:number>•</text:number>
                  <text:p text:style-name="al">Een agressieve uiting die binnenkomt via social media beantwoord je door een bericht terug te sturen met de mededeling dat de uiting ontoelaatbaar is en dat dit bericht verwijderd wordt. Of je besluit niet op de uiting te reageren.</text:p>
                </text:list-item>
                <text:list-item text:style-override="id1-3-2-2-3-2-11-2">
                  <text:number>•</text:number>
                  <text:p text:style-name="al">Rapporteer content en/of blokkeer daders op social media kanalen.</text:p>
                </text:list-item>
                <text:list-item text:style-override="id1-3-2-2-3-2-11-3">
                  <text:number>•</text:number>
                  <text:p text:style-name="al">In geval van doxing (aanbieden of verspreiden van identificerende persoonsgegevens) verzamel je zoveel mogelijk bewijsmateriaal (schermafbeeldingen, links, emails) van het incident om aangifte te kunnen doen.</text:p>
                </text:list-item>
                <text:list-item text:style-override="id1-3-2-2-3-2-11-4">
                  <text:number>•</text:number>
                  <text:p text:style-name="al">Je meldt het incident via de GIR-app en bij je leidinggevende.</text:p>
                </text:list-item>
              </text:list>
            </text:section>
            <text:section text:name="artikel_id1-3-2-2-3-3" text:style-name="artikel">
              <text:p text:style-name="artikel_kop_titel"><text:span text:style-name="artikel_kop_label"/> <text:span text:style-name="artikel_kop_nr">3.2</text:span> De direct leidinggevende</text:p>
              <text:list text:style-name="id1-3-2-2-3-3-2">
                <text:list-item text:style-override="id1-3-2-2-3-3-2-1">
                  <text:number>•</text:number>
                  <text:p text:style-name="al">Als leidinggevende ben je bevoegd maatregelen te treffen, zoals in dit protocol en het mandaatregister verwoord.</text:p>
                </text:list-item>
                <text:list-item text:style-override="id1-3-2-2-3-3-2-2">
                  <text:number>•</text:number>
                  <text:p text:style-name="al">Je doet eventueel aangifte na een incident (zie mandaatregister linkje).</text:p>
                </text:list-item>
                <text:list-item text:style-override="id1-3-2-2-3-3-2-3">
                  <text:number>•</text:number>
                  <text:p text:style-name="al">Je zorgt er als leidinggevende voor dat agressie regelmatig op de agenda van het werkoverleg staat</text:p>
                </text:list-item>
                <text:list-item text:style-override="id1-3-2-2-3-3-2-4">
                  <text:number>•</text:number>
                  <text:p text:style-name="al">Je bent contactpersoon voor de politie.</text:p>
                </text:list-item>
                <text:list-item text:style-override="id1-3-2-2-3-3-2-5">
                  <text:number>•</text:number>
                  <text:p text:style-name="al">Je bent als leidinggevende degene die de sanctie bepaalt voor betrokkenen. De sanctie wordt per aangetekende brief opgelegd.</text:p>
                </text:list-item>
                <text:list-item text:style-override="id1-3-2-2-3-3-2-6">
                  <text:number>•</text:number>
                  <text:p text:style-name="al">Je bepaalt als leidinggevende wanneer een ordegesprek wordt gehouden.</text:p>
                </text:list-item>
                <text:list-item text:style-override="id1-3-2-2-3-3-2-7">
                  <text:number>•</text:number>
                  <text:p text:style-name="al">Je zorgt voor het in gang zetten van trainingen omgaan met agressie &amp; ongewenst gedrag en opvang &amp; nazorg.</text:p>
                </text:list-item>
                <text:list-item text:style-override="id1-3-2-2-3-3-2-8">
                  <text:number>•</text:number>
                  <text:p text:style-name="al">Als leidinggevende vergroot je de meldingsbereidheid van incidenten en je geeft inzicht wat met de meldingen wordt gedaan.</text:p>
                </text:list-item>
                <text:list-item text:style-override="id1-3-2-2-3-3-2-9">
                  <text:number>•</text:number>
                  <text:p text:style-name="al">Als leidinggevende signaleer je klachten bij medewerkers als gevolg van agressie vroegtijdig en je ondersteunt medewerkers door te wijzen op beschikbare ondersteuningsmaatregelen na een ingrijpende gebeurtenis.</text:p>
                </text:list-item>
              </text:list>
            </text:section>
            <text:section text:name="artikel_id1-3-2-2-3-4" text:style-name="artikel">
              <text:p text:style-name="artikel_kop_titel"><text:span text:style-name="artikel_kop_label"/> <text:span text:style-name="artikel_kop_nr">3.3</text:span> De coördinator interventieteam</text:p>
              <text:list text:style-name="id1-3-2-2-3-4-2">
                <text:list-item text:style-override="id1-3-2-2-3-4-2-1">
                  <text:number>•</text:number>
                  <text:p text:style-name="al">Als coördinator van het interventieteam zorg je voor actualisering van de werkinstructies van de interventiemedewerkers.</text:p>
                </text:list-item>
                <text:list-item text:style-override="id1-3-2-2-3-4-2-2">
                  <text:number>•</text:number>
                  <text:p text:style-name="al">Je zorgt voor het in gang zetten van trainingen voor de interventiemedewerkers.</text:p>
                </text:list-item>
                <text:list-item text:style-override="id1-3-2-2-3-4-2-3">
                  <text:number>•</text:number>
                  <text:p text:style-name="al">Je zorgt voor het maandelijkse interventierooster.</text:p>
                </text:list-item>
                <text:list-item text:style-override="id1-3-2-2-3-4-2-4">
                  <text:number>•</text:number>
                  <text:p text:style-name="al">Je registreert meldingen van het interventieteam.</text:p>
                </text:list-item>
              </text:list>
            </text:section>
            <text:section text:name="artikel_id1-3-2-2-3-5" text:style-name="artikel">
              <text:p text:style-name="artikel_kop_titel"><text:span text:style-name="artikel_kop_label"/> <text:span text:style-name="artikel_kop_nr">3.4</text:span> De interventiemedewerker</text:p>
              <text:list text:style-name="id1-3-2-2-3-5-2">
                <text:list-item text:style-override="id1-3-2-2-3-5-2-1">
                  <text:number>•</text:number>
                  <text:p text:style-name="al">Binnen het gemeentehuis, De Burgt en het Kwadrant is een interventieteam aanwezig.</text:p>
                </text:list-item>
                <text:list-item text:style-override="id1-3-2-2-3-5-2-2">
                  <text:number>•</text:number>
                  <text:p text:style-name="al">Als interventieteam bied je ondersteuning in agressiesituaties.</text:p>
                </text:list-item>
                <text:list-item text:style-override="id1-3-2-2-3-5-2-3">
                  <text:number>•</text:number>
                  <text:p text:style-name="al">In geval van een agressie-incident ga je naar de plaats waar de melding vandaan komt. Eén interventiemedewerker spreekt de agressor aan, de tweede ondersteunt. Een derde interventiemedewerker vangt de medewerker op.</text:p>
                </text:list-item>
                <text:list-item text:style-override="id1-3-2-2-3-5-2-4">
                  <text:number>•</text:number>
                  <text:p text:style-name="al">Als interventieteam zorg je ervoor dat je tijdens de roosterdienst altijd bereikbaar bent.</text:p>
                </text:list-item>
                <text:list-item text:style-override="id1-3-2-2-3-5-2-5">
                  <text:number>•</text:number>
                  <text:p text:style-name="al">Als interventieteam ben je erop gericht om te doen wat nodig is om de veiligheid van alle binnen de gemeentelijke locaties aanwezige mensen te bevorderen en/of te handhaven.</text:p>
                </text:list-item>
                <text:list-item text:style-override="id1-3-2-2-3-5-2-6">
                  <text:number>•</text:number>
                  <text:p text:style-name="al">Als interventieteam ben je bevoegd maatregelen te treffen, zoals benoemd in dit protocol en het protocol van het interventieteam.</text:p>
                </text:list-item>
              </text:list>
            </text:section>
            <text:section text:name="artikel_id1-3-2-2-3-6" text:style-name="artikel">
              <text:p text:style-name="artikel_kop_titel"><text:span text:style-name="artikel_kop_label"/> <text:span text:style-name="artikel_kop_nr">3.5</text:span> Coördinator bedrijfsopvangteam</text:p>
              <text:list text:style-name="id1-3-2-2-3-6-2">
                <text:list-item text:style-override="id1-3-2-2-3-6-2-1">
                  <text:number>•</text:number>
                  <text:p text:style-name="al">Als coördinator bedrijfsopvangteam stuur je het bedrijfsopvangteam aan.</text:p>
                </text:list-item>
                <text:list-item text:style-override="id1-3-2-2-3-6-2-2">
                  <text:number>•</text:number>
                  <text:p text:style-name="al">Je organiseert trainingen voor het bedrijfsopvangteam</text:p>
                </text:list-item>
                <text:list-item text:style-override="id1-3-2-2-3-6-2-3">
                  <text:number>•</text:number>
                  <text:p text:style-name="al">Je biedt steun aan medewerkers van het bedrijfsopvangteam door middel van supervisie en intervisie.</text:p>
                </text:list-item>
              </text:list>
            </text:section>
            <text:section text:name="artikel_id1-3-2-2-3-7" text:style-name="artikel">
              <text:p text:style-name="artikel_kop_titel"><text:span text:style-name="artikel_kop_label"/> <text:span text:style-name="artikel_kop_nr">3.6</text:span> Medewerker bedrijfsopvangteam</text:p>
              <text:list text:style-name="id1-3-2-2-3-7-2">
                <text:list-item text:style-override="id1-3-2-2-3-7-2-1">
                  <text:number>•</text:number>
                  <text:p text:style-name="al">Je zorgt voor opvang en ondersteuning van medewerkers na een incident.</text:p>
                </text:list-item>
                <text:list-item text:style-override="id1-3-2-2-3-7-2-2">
                  <text:number>•</text:number>
                  <text:p text:style-name="al">Je biedt nazorg aan medewerkers.</text:p>
                </text:list-item>
                <text:list-item text:style-override="id1-3-2-2-3-7-2-3">
                  <text:number>•</text:number>
                  <text:p text:style-name="al">Je verwijst eventueel door naar professionele hulpverleners.</text:p>
                </text:list-item>
              </text:list>
            </text:section>
            <text:section text:name="artikel_id1-3-2-2-3-8" text:style-name="artikel">
              <text:p text:style-name="artikel_kop_titel"><text:span text:style-name="artikel_kop_label"/> <text:span text:style-name="artikel_kop_nr">3.7</text:span> Raadsleden, fractieleden en B&amp;W</text:p>
              <text:list text:style-name="id1-3-2-2-3-8-2">
                <text:list-item text:style-override="id1-3-2-2-3-8-2-1">
                  <text:number>•</text:number>
                  <text:p text:style-name="al">Wanneer Raadsleden en fractieleden geconfronteerd worden met een agressie-incident, melden zij dit bij de griffier.</text:p>
                </text:list-item>
                <text:list-item text:style-override="id1-3-2-2-3-8-2-2">
                  <text:number>•</text:number>
                  <text:p text:style-name="al">Wethouders melden een agressie-incident bij de burgemeester. De burgemeester stelt de algemeen directeur op de hoogte.</text:p>
                </text:list-item>
                <text:list-item text:style-override="id1-3-2-2-3-8-2-3">
                  <text:number>•</text:number>
                  <text:p text:style-name="al">De burgemeester meldt een agressie-incident bij de algemeen directeur. De algemeen directeur informeert de griffier over het incident.</text:p>
                </text:list-item>
                <text:list-item text:style-override="id1-3-2-2-3-8-2-4">
                  <text:number>•</text:number>
                  <text:p text:style-name="al">Voor het melden wordt gebruikt gemaakt van de GIR-app.</text:p>
                </text:list-item>
                <text:list-item text:style-override="id1-3-2-2-3-8-2-5">
                  <text:number>•</text:number>
                  <text:p text:style-name="al">De medewerker arbo &amp; bhv wordt over alle incidenten geïnformeerd.</text:p>
                </text:list-item>
              </text:list>
            </text:section>
            <text:section text:name="artikel_id1-3-2-2-3-9" text:style-name="artikel">
              <text:p text:style-name="artikel_kop_titel"><text:span text:style-name="artikel_kop_label"/> <text:span text:style-name="artikel_kop_nr">3.8</text:span> De algemeen directeur</text:p>
              <text:list text:style-name="id1-3-2-2-3-9-2">
                <text:list-item text:style-override="id1-3-2-2-3-9-2-1">
                  <text:number>•</text:number>
                  <text:p text:style-name="al">Als algemeen directeur ben je bevoegd om een toegangsverbod op te leggen. Bij afwezigheid van de algemeen directeur geldt de vigerende vervangingsregeling. Ook een waarschuwingsbrief wordt ondertekend door de algemeen directeur (vastgelegd in mandaatregister).</text:p>
                </text:list-item>
                <text:list-item text:style-override="id1-3-2-2-3-9-2-2">
                  <text:number>•</text:number>
                  <text:p text:style-name="al">De algemeen directeur informeert B&amp;W ingeval van ernstige incidenten.</text:p>
                </text:list-item>
              </text:list>
            </text:section>
            <text:p text:style-name="hoofdstuk_bottom"/>
          </text:section>
          <text:section text:name="hoofdstuk_id1-3-2-2-4" text:style-name="hoofdstuk">
            <text:p text:style-name="hoofdstuk_kop"><text:span text:style-name="label"/> <text:span text:style-name="nr">4.</text:span> Maatregelen</text:p>
            <text:section text:name="artikel_id1-3-2-2-4-2" text:style-name="artikel">
              <text:p text:style-name="artikel_kop_titel"><text:span text:style-name="artikel_kop_label"/> </text:p>
              <text:p text:style-name="al">Afhankelijk van de aard en de ernst van de overtreding kunnen de volgende sancties worden gehanteerd:</text:p>
              <text:list text:style-name="id1-3-2-2-4-2-3">
                <text:list-item text:style-override="id1-3-2-2-4-2-3-1">
                  <text:number>•</text:number>
                  <text:p text:style-name="al">Waarschuwing</text:p>
                </text:list-item>
                <text:list-item text:style-override="id1-3-2-2-4-2-3-2">
                  <text:number>•</text:number>
                  <text:p text:style-name="al">Ordegesprek</text:p>
                </text:list-item>
                <text:list-item text:style-override="id1-3-2-2-4-2-3-3">
                  <text:number>•</text:number>
                  <text:p text:style-name="al">Beperken dienstverlening (o.a. medewerkers staan persoon niet mee telefonisch te woord).</text:p>
                </text:list-item>
                <text:list-item text:style-override="id1-3-2-2-4-2-3-4">
                  <text:number>•</text:number>
                  <text:p text:style-name="al">Toegangsverbod</text:p>
                </text:list-item>
                <text:list-item text:style-override="id1-3-2-2-4-2-3-5">
                  <text:number>•</text:number>
                  <text:p text:style-name="al">Opschorting van de dienstverlening</text:p>
                </text:list-item>
              </text:list>
              <text:p text:style-name="al">Van belang is dat van de aard van de overtreding, tijdstip, plaats, gegevens overtreder(s), slachtoffers, getuigen en dergelijke een verslag wordt gemaakt. Het verslag vormt de basis voor het opleggen van de maatregel en moet voldoende duidelijk zijn om deze ook te kunnen dragen. Het afdoende verzamelen van gegevens en dossiervorming is daarom van groot belang.</text:p>
            </text:section>
            <text:section text:name="artikel_id1-3-2-2-4-3" text:style-name="artikel">
              <text:p text:style-name="artikel_kop_titel"><text:span text:style-name="artikel_kop_label"/> <text:span text:style-name="artikel_kop_nr">4.1</text:span> Toegangsverbod</text:p>
              <text:p text:style-name="al">Naar aanleiding van geconstateerd grensoverschrijdend/ ontoelaatbaar gedrag wordt bepaald of:</text:p>
              <text:list text:style-name="id1-3-2-2-4-3-3">
                <text:list-item text:style-override="id1-3-2-2-4-3-3-1">
                  <text:number>•</text:number>
                  <text:p text:style-name="al">Een waarschuwing wordt verzonden naar de overtreder dat bij een herhaling van grensoverschrijdend gedrag een toegangsverbod zal worden opgelegd;</text:p>
                </text:list-item>
                <text:list-item text:style-override="id1-3-2-2-4-3-3-2">
                  <text:number>•</text:number>
                  <text:p text:style-name="al">Direct een toegangsverbod zal worden opgelegd.</text:p>
                </text:list-item>
              </text:list>
              <text:p text:style-name="al">De inhoud van de brief wordt bepaald aan de hand van het schema waarin aard van overtreding en sancties zijn opgenomen.</text:p>
              <text:p text:style-name="al"/>
              <text:p text:style-name="al">In geval van een opgelegde sanctie stelt de leidinggevende de wijkagent hiervan op de hoogte.</text:p>
              <text:p text:style-name="al"/>
              <text:p text:style-name="al">Om escalatie te voorkomen dient een waarschuwing zo spoedig mogelijk, uiterlijk binnen 48 uur te worden verzonden. De waarschuwing wordt ondertekend door en verzonden namens de algemeen directeur. In het belang van de openbare orde of de voortgang van de werkzaamheden in het gebouw kan bij grensoverschrijdend gedrag de toegang tot het gebouw worden ontzegd.</text:p>
              <text:p text:style-name="al"/>
              <text:p text:style-name="al">De algemeen directeur is bevoegd een toegangsverbod tot het gebouw voor een bepaalde vastgestelde termijn op te leggen. Een toegangsverbod wordt altijd schriftelijk en aangetekend aangezegd. De medewerker arbo &amp; bhv zorgt ervoor dat een recent overzicht met personen die een toegangsverbod hebben bij de baliemedewerkers aanwezig is.</text:p>
              <text:p text:style-name="al"/>
              <text:p text:style-name="al">Wat te doen indien iemand met een toegangsverbod toch het pand inkomt?</text:p>
              <text:list text:style-name="id1-3-2-2-4-3-13">
                <text:list-item text:style-override="id1-3-2-2-4-3-13-1">
                  <text:number>•</text:number>
                  <text:p text:style-name="al">Als de brief met het toegangsverbod aanwezig is wordt de cliënt/bezoeker na binnenkomst door het interventieteam verzocht het gebouw te verlaten. Het interventieteam belt indien nodig 112.</text:p>
                </text:list-item>
                <text:list-item text:style-override="id1-3-2-2-4-3-13-2">
                  <text:number>•</text:number>
                  <text:p text:style-name="al">Als de brief nog niet bij de receptiebalie aanwezig is, maar wanneer bij het controleren van de persoonsgegevens blijkt dat de bezoeker/cliënt een toegangsverbod</text:p>
                </text:list-item>
                <text:list-item text:style-override="id1-3-2-2-4-3-13-3">
                  <text:number/>
                  <text:p text:style-name="al">heeft, wordt alsnog het interventieteam gewaarschuwd.</text:p>
                </text:list-item>
              </text:list>
              <text:p text:style-name="al">Opschorting van de dienstverlening:</text:p>
              <text:p text:style-name="al">Als voor bepaalde dienstverlening de aanwezigheid van de agressor vereist is en de veiligheid van medewerkers niet gegarandeerd is, dan wordt er gekeken naar andere alternatieven om alsnog de diensten te kunnen leveren. Want volgens Art.1. van de Grondwet mag de overheid essentiële diensten niet volledig aan haar burgers weigeren.</text:p>
              <text:p text:style-name="al"/>
            </text:section>
            <text:section text:name="artikel_id1-3-2-2-4-4" text:style-name="artikel">
              <text:p text:style-name="artikel_kop_titel"><text:span text:style-name="artikel_kop_label"/> <text:span text:style-name="artikel_kop_nr">4.2</text:span> Vastleggen van afspraken</text:p>
              <text:p text:style-name="al">De medewerker arbo &amp; bhv houdt een registratie bij van bezoekers / cliënten die een waarschuwingsbrief of een toegangsverbod opgelegd hebben gekregen. Als gedurende de periode van twee jaar na waarschuwing of beëindiging toegangsverbod geen incidenten meer hebben plaats gevonden, worden de gegevens van de betreffende bezoeker / cliënt uit de registratie verwijderd en vernietigd.</text:p>
              <text:p text:style-name="al"/>
              <text:p text:style-name="al">Voor cliënten aan wie een sanctie is opgelegd wordt een individueel plan opgesteld om vast te leggen hoe er in de toekomst met de cliënt moet worden omgegaan. Het doel hiervan is om de eerder ervaren agressie te voorkomen en duidelijkheid te geven welke houding ten aanzien van de cliënt wordt aangenomen. Bij overdracht weet de volgende collega wat er is afgesproken en zijn tevens de ontvangstmedewerkers op de hoogte.</text:p>
              <text:p text:style-name="al">Daarnaast wordt de situatie van deze cliënten periodiek tijdens het werkoverleg besproken.</text:p>
            </text:section>
            <text:p text:style-name="hoofdstuk_bottom"/>
          </text:section>
          <text:section text:name="hoofdstuk_id1-3-2-2-5" text:style-name="hoofdstuk">
            <text:p text:style-name="hoofdstuk_kop"><text:span text:style-name="label"/> <text:span text:style-name="nr"> 5. </text:span> Opvang en nazorg</text:p>
            <text:section text:name="artikel_id1-3-2-2-5-2" text:style-name="artikel">
              <text:p text:style-name="artikel_kop_titel"><text:span text:style-name="artikel_kop_label"/> </text:p>
              <text:p text:style-name="al">De eerste opvang vindt plaats door het interventieteam. Het gesprek heeft tot doel jou als medewerker, meteen na het incident, rustig op adem te laten komen. Voor de opvang wordt het bedrijfsopvangteam ingeschakeld.</text:p>
              <text:p text:style-name="al">Afhankelijk van de situatie kan in overleg met de leidinggevende besloten worden hem of haar tijdelijk ander werk op te dragen of voor een korte periode verlof te geven. Betrokkenen kunnen in deze fase tevens aangeven dat zij externe opvang op prijs stellen. Ook het Bureau Slachtofferhulp kan, indien door de medewerker gewenst, ingeschakeld worden.</text:p>
              <text:p text:style-name="al"/>
              <text:p text:style-name="al">Indien het incident ernstig is wordt er zo spoedig mogelijk opgeschaald naar professionele hulp. Bij mildere incidenten vindt het tweede gesprek een aantal dagen na het incident met het bedrijfsovangteam plaats. Doel van dit gesprek is voorkomen dat de medewerker zich onbegrepen en geïsoleerd voelt. Tijdens dit gesprek wordt het voorval ook gereconstrueerd. Hierbij krijgt het bedrijfsopvangteam een indruk van het verwerkingsproces van het slachtoffer en van de houding van zijn sociale omgeving. Verder wordt er een afspraak gemaakt voor een derde gesprek na vier tot zes weken.</text:p>
              <text:p text:style-name="al"/>
              <text:p text:style-name="al">Het derde gesprek richt zich met name op de verwerking van het incident. Hoewel dat ook in een eerder stadium mogelijk is, wordt hier bepaald of professionele hulp nodig is. In dat geval wordt contact gezocht met de bedrijfsarts. Deze kan de medewerker doorverwijzen naar gespecialiseerde instanties.</text:p>
              <text:p text:style-name="al">De leidinggevende van de medewerker wordt door het bedrijfsopvangteam op de hoogte gehouden van het proces. De inhoud van het traject wordt alleen gedeeld met de leidinggevende wanneer de medewerker hier zelf om vraagt dan wel toestemming voor geeft.</text:p>
            </text:section>
            <text:p text:style-name="hoofdstuk_bottom"/>
          </text:section>
          <text:section text:name="hoofdstuk_id1-3-2-2-6" text:style-name="hoofdstuk">
            <text:p text:style-name="hoofdstuk_kop"><text:span text:style-name="label"/> <text:span text:style-name="nr"> 6. </text:span> Melding en registratie </text:p>
            <text:section text:name="artikel_id1-3-2-2-6-2" text:style-name="artikel">
              <text:p text:style-name="artikel_kop_titel"><text:span text:style-name="artikel_kop_label"/> </text:p>
              <text:p text:style-name="al">Heb je te maken met een agressie-incident? Dan is het belangrijk om het melden. Het registreren van een incident dient meerdere doelen: het is het beginpunt van de nazorg, kan ingezet worden voor dossiervorming en het levert informatie op voor beleidsontwikkeling. Alle incidenten worden geregistreerd in het GIR.</text:p>
              <text:p text:style-name="al"/>
              <text:p text:style-name="al">Bij ernstige incidenten wordt je leidinggevende direct op de hoogte gesteld. De leidinggevende regisseert de verdere nazorg zoals beschreven in dit protocol. Bij incidenten ben je als betrokken medewerker zelf verantwoordelijk voor het maken van een melding via de GIR-app of het scannen van de QR-code.</text:p>
              <text:p text:style-name="al"/>
              <text:p text:style-name="al">Ook bij incidenten waarbij het interventieteam betrokken is, ben je als medewerker zelf verantwoordelijk voor het maken van een melding via de GIR-app. Eventueel kan je leidinggevende je hierbij ondersteunen.</text:p>
            </text:section>
            <text:p text:style-name="hoofdstuk_bottom"/>
          </text:section>
          <text:section text:name="hoofdstuk_id1-3-2-2-7" text:style-name="hoofdstuk">
            <text:p text:style-name="hoofdstuk_kop"><text:span text:style-name="label"/> <text:span text:style-name="nr">7.</text:span> Afhandeling</text:p>
            <text:section text:name="artikel_id1-3-2-2-7-2" text:style-name="artikel">
              <text:p text:style-name="artikel_kop_titel"><text:span text:style-name="artikel_kop_label"/> <text:span text:style-name="artikel_kop_nr">7.1.</text:span> Schade</text:p>
              <text:p text:style-name="al">Is er tijdens of als gevolg schade door agressie toegebracht wordt er ten alle tijde aangifte gedaan bij de politie. Tijdens de aangifte wordt er aangegeven dat de gemeente Katwijk zich wil voegen in het strafproces om een schadeloos gesteld te worden.</text:p>
              <text:p text:style-name="al"/>
              <text:p text:style-name="al">Ook is het belangrijk de medewerkers Verzekeringen van de gemeente Katwijk op de hoogte te stellen in het geval van schade. Zij kunnen aanspraak maken op de Rechtsbijstandsverzekering (Achmea) om de medewerker bij te staan in het strafproces of de ongevallenpolis aanspreken als er sprake is van letsel. Mocht de schade niet vergoed worden kan er ook een verzoek ingediend worden bij het Schadefonds Geweldsmisdrijven.</text:p>
              <text:p text:style-name="al">De medewerkers Verzekeringen dienen deze aanvragen in omdat zij inzicht hebben in de vergoedingen waar wel dekking voor is.</text:p>
              <text:p text:style-name="al"/>
              <text:p text:style-name="al">
              <text:span text:style-name="nadrukvet">Materiële schade</text:span>
            </text:p>
              <text:p text:style-name="al">Schade aan goederen van de gemeente Katwijk wordt verhaald op de dader door het voegen in het strafproces. Hieronder valt moedwillige vernieling die de cliënt aanricht uit frustratie of om handelingen af te dwingen.</text:p>
              <text:p text:style-name="al"/>
              <text:p text:style-name="al">
              <text:span text:style-name="nadrukvet">Letselschade</text:span>
            </text:p>
              <text:p text:style-name="al">Door toedoen van een cliënt kan bij agressie zowel lichamelijk en/of psychisch letsel ontstaan. Dit letsel kan de oorzaak zijn van verzuim. Letselschade wordt ook opgevoerd bij het strafproces. Het gaat hierbij om de kosten van ziekte en vervanging, ernst van de aandoening en blijvende invaliditeit. Bij blijvend letsel keert ook de ongevallenpolis een bedrag uit.</text:p>
              <text:p text:style-name="al"/>
              <text:p text:style-name="al">
              <text:span text:style-name="nadrukvet">Immateriële schade</text:span>
            </text:p>
              <text:p text:style-name="al">Voorbeelden van immateriële schade zijn smaad, bedreiging of belediging. Deze schade kan ontstaan door de gedragingen van de dader die een negatieve invloed heeft op andere personen. Hierbij valt te denken aan opmerkingen op Social Media of uitlatingen in een drukke omgeving. Deze schade kan mogelijk verhaald worden op de dader afhankelijk van de ernst en de gevolgen van de schade. Deze schade wordt tevens gevoegd in het strafproces.</text:p>
            </text:section>
            <text:section text:name="artikel_id1-3-2-2-7-3" text:style-name="artikel">
              <text:p text:style-name="artikel_kop_titel"><text:span text:style-name="artikel_kop_nr">7.2.</text:span> Verzuim</text:p>
              <text:p text:style-name="al">Indien het incident leidt tot ziekteverzuim, dan wordt dit bij de verzuimmelding gemeld. Ernstige incidenten, waarbij persoonlijke schade ontstaat, moeten via HRM worden gemeld bij de Inspectie SZW. Eventuele materiële schade die gepaard gaat met persoonlijke schade moet ook gemeld worden bij de Inspectie SWZ. Ook als er binnen acht dagen ziekteverzuim ontstaat door psychische klachten dient dit kenbaar gemaakt te worden aan de Inspectie. Aan de hand van de ernst van de melding zal er een onderzoek worden ingesteld. </text:p>
            </text:section>
            <text:p text:style-name="hoofdstuk_bottom"/>
          </text:section>
        </text:section>
        <text:section text:name="bijlage_id1-3-2-3" text:style-name="bijlage">
          <text:p text:style-name="bijlage_top"/>
          <text:p text:style-name="hoofdstuk_kop"><text:span text:style-name="label">Bijlage</text:span> <text:span text:style-name="nr">1</text:span> Preventie en omgaan met agressie</text:p>
          <text:p text:style-name="al"/>
          <text:p text:style-name="al">Om de kans op agressie en geweld te verkleinen heeft de gemeente Katwijk maatregelen genomen ten aanzien van de organisatie van het werk, de medewerkers en gebouwaspecten.</text:p>
          <text:p text:style-name="al"/>
          <text:p text:style-name="al">
          <text:span text:style-name="nadrukvet">Organisatie van het werk</text:span>
        </text:p>
          <text:p text:style-name="al">Voorkomen is beter dan genezen. Zo zijn er bepalende factoren bekend waardoor agressie kan ontstaan. De gemeente Katwijk heeft in haar organisatie maatregelen geborgd om deze factoren het hoofd te bieden.</text:p>
          <text:p text:style-name="al"/>
          <text:p text:style-name="al">
          <text:span text:style-name="nadrukvet">Lange wachttijd</text:span>
        </text:p>
          <text:p text:style-name="al">Over de wachttijd zijn afspraken gemaakt en vastgelegd in een servicenorm. Deze wordt periodiek geëvalueerd met het management en waar nodig maatregelen genomen.</text:p>
          <text:p text:style-name="al"/>
          <text:p text:style-name="al">
          <text:span text:style-name="nadrukvet">Bezoekers die later aan de balie komen, maar eerder geholpen worden.</text:span>
        </text:p>
          <text:p text:style-name="al">Bezoekers worden op de website geïnformeerd over de wachttijden. In de servicenormen is opgenomen dat de wachttijd kan verschillen. Als je een afspraak maakt is de maximale wachttijd 5 minuten. Kom je op de vrije inloop mag de wachttijd maximaal 10 minuten duren. Het kan dus zo zijn dat iemand met een afspraak eerder wordt geholpen dan iemand zonder afspraak.</text:p>
          <text:p text:style-name="al"/>
          <text:p text:style-name="al">
          <text:span text:style-name="nadrukvet">Storing in systemen</text:span>
        </text:p>
          <text:p text:style-name="al">Bijna alle systemen hebben een back-up waardoor gegevens niet verloren gaan. Storingen in de systemen die consequenties hebben voor de balies worden met de hoogste prioriteit behandeld. Als er zich een storing voordoet wordt er een bordje bij de zuil geplaatst en aan de telefoon de bezoekers uitleg geven over de duur omvang van de storing.</text:p>
          <text:p text:style-name="al"/>
          <text:p text:style-name="al">
          <text:span text:style-name="nadrukvet">Cliënten hebben de verkeerde of geen vereiste documenten bij zich.</text:span>
        </text:p>
          <text:p text:style-name="al">Bezoekers krijgen bij het maken van een afspraak te horen welke documenten meegebracht moeten worden. Ook op de website en in de wachtruimte kan de burger zien welke documenten je moet overleggen voor het aanvragen van een document of vergunning.</text:p>
          <text:p text:style-name="al"/>
          <text:p text:style-name="al">
          <text:span text:style-name="nadrukvet">Fouten van medewerkers</text:span>
        </text:p>
          <text:p text:style-name="al">Als er in de organisatie fouten zijn gemaakt neemt een medewerker telefonisch contact op met de aanvrager om een afspraak te maken over het verdere verloop.</text:p>
          <text:p text:style-name="al">Tevens wordt er door de medewerker gewezen op de mogelijkheid om een klacht in te dienen volgens de klachtenprocedure. Deze is te vinden op de website maar is ook te verkrijgen bij de (receptie-)balie.</text:p>
          <text:p text:style-name="al"/>
          <text:p text:style-name="al">
          <text:span text:style-name="nadrukvet">
            <text:span text:style-name="nadrukcur">Opleiding en Training</text:span>
          </text:span>
        </text:p>
          <text:p text:style-name="al">De trainingen Omgaan met agressie wordt jaarlijks aangeboden. Medewerkers die contact hebben met cliënten dienen hier eens in de 3 jaar aan deel te nemen. Naast de basistraining zijn er ook herhalingstrainingen voor de medewerkers die de basistraining al hebben gehad. De basistraining duurt 2 dagdelen en de herhaling een dagdeel.</text:p>
          <text:p text:style-name="al"/>
          <text:p text:style-name="al">De training bestaat uit een theoriedeel waarin het agressieprotocol en het omgaan met agressie wordt besproken. Daarnaast is er een praktijkdeel dat toegespitst is op de dagelijkse praktijk. Zo wordt er bij buitendienstmedewerkers vooral situaties geoefend die voorkomen in de <text:span text:style-name="nadrukcur">openbare</text:span> buitenruimte en voor medewerkers van de binnendienst oefenen situaties aan de balie/ spreekkamer en telefonische agressie.</text:p>
          <text:p text:style-name="al"/>
          <text:p text:style-name="al">
          <text:span text:style-name="nadrukvet">
            <text:span text:style-name="nadrukcur">Gebouwen</text:span>
          </text:span>
        </text:p>
          <text:p text:style-name="al">In de bouw van de spreekkamers is er rekening gehouden met de kans op agressie.</text:p>
          <text:p text:style-name="al">In de spreekkamers wordt gebruik gemaakt van brede tafels zodat overreiken naar een medewerker wordt voorkomen. Alle spreekkamers hebben aan weerszijde van de tafel een uitgang waarmee de medewerker zich in veiligheid kan brengen. Er zijn geen voorwerpen waarmee gegooid zou kunnen worden.</text:p>
          <text:p text:style-name="al">De balies zijn zo gebouwd dat de medewerker en cliënt op de zelfde hoogte zijn. Met uitzondering van de receptiebalie waar de medewerker staat en de cliënt zit.</text:p>
          <text:p text:style-name="al"/>
        </text:section>
        <text:section text:name="bijlage_id1-3-2-4" text:style-name="bijlage">
          <text:p text:style-name="bijlage_top"/>
          <text:p text:style-name="hoofdstuk_kop"><text:span text:style-name="label"> Bijlage </text:span> <text:span text:style-name="nr">2</text:span> Sanctiematrix</text:p>
          <text:p text:style-name="al"/>
          <text:p text:style-name="al">De sanctie voor de daders kan variëren van een waarschuwing bij lichtere vormen van agressie tot ontzegging van de toegang bij zwaardere vormen. De onderstaande matrix geeft aan welke sanctie opgelegd dient te worden.</text:p>
          <text:p text:style-name="al"/>
          <text:section text:name="table_id1-3-2-4-5" text:style-name="table">
            <text:p text:style-name="table_top"/>
            <table:table table:style-name="tgroup">
              <table:table-column table:style-name="id1-3-2-4-5-1-1"/>
              <table:table-column table:style-name="id1-3-2-4-5-1-2"/>
              <table:table-column table:style-name="id1-3-2-4-5-1-3"/>
              <table:table-row table:style-name="row">
                <table:table-cell table:style-name="cell_frame_all" table:number-rows-spanned="1" table:number-columns-spanned="1">
                  <text:p text:style-name="table_al">
                    <text:span text:style-name="nadrukvet">Soort geweld</text:span>
                  </text:p>
                </table:table-cell>
                <table:table-cell table:style-name="cell_frame_all" table:number-rows-spanned="1" table:number-columns-spanned="1">
                  <text:p text:style-name="table_al">
                    <text:span text:style-name="nadrukvet">Sanctie</text:span>
                  </text:p>
                </table:table-cell>
                <table:table-cell table:style-name="cell_frame_all" table:number-rows-spanned="1" table:number-columns-spanned="1">
                  <text:p text:style-name="table_al">
                    <text:span text:style-name="nadrukvet">Sanctie bij recidive</text:span>
                  </text:p>
                </table:table-cell>
              </table:table-row>
              <table:table-row table:style-name="row">
                <table:table-cell table:style-name="cell_frame_all" table:number-rows-spanned="1" table:number-columns-spanned="1">
                  <text:p text:style-name="table_al">Verbaal geweld</text:p>
                </table:table-cell>
                <table:table-cell table:style-name="cell_frame_all" table:number-rows-spanned="1" table:number-columns-spanned="1">
                  <text:p text:style-name="table_al">Schriftelijke waarschuwing</text:p>
                </table:table-cell>
                <table:table-cell table:style-name="cell_frame_all" table:number-rows-spanned="1" table:number-columns-spanned="1">
                  <text:p text:style-name="table_al">Ontzegging 6 maanden</text:p>
                </table:table-cell>
              </table:table-row>
              <table:table-row table:style-name="row">
                <table:table-cell table:style-name="cell_frame_all" table:number-rows-spanned="1" table:number-columns-spanned="1">
                  <text:p text:style-name="table_al">Non verbaal geweld</text:p>
                </table:table-cell>
                <table:table-cell table:style-name="cell_frame_all" table:number-rows-spanned="1" table:number-columns-spanned="1">
                  <text:p text:style-name="table_al">Ontzegging 3 maanden</text:p>
                </table:table-cell>
                <table:table-cell table:style-name="cell_frame_all" table:number-rows-spanned="1" table:number-columns-spanned="1">
                  <text:p text:style-name="table_al">Ontzegging 6 maanden</text:p>
                </table:table-cell>
              </table:table-row>
              <table:table-row table:style-name="row">
                <table:table-cell table:style-name="cell_frame_all" table:number-rows-spanned="2" table:number-columns-spanned="1">
                  <text:p text:style-name="table_al">Fysiek geweld</text:p>
                </table:table-cell>
                <table:table-cell table:style-name="cell_frame_all" table:number-rows-spanned="1" table:number-columns-spanned="1">
                  <text:p text:style-name="table_al">Ontzegging van 6 maanden (zaakgericht geweld)</text:p>
                </table:table-cell>
                <table:table-cell table:style-name="cell_frame_all" table:number-rows-spanned="1" table:number-columns-spanned="1">
                  <text:p text:style-name="table_al">Ontzegging van 12 maanden (zaakgericht geweld)</text:p>
                </table:table-cell>
              </table:table-row>
              <table:table-row table:style-name="row">
                <table:table-cell table:style-name="cell_frame_all" table:number-rows-spanned="1" table:number-columns-spanned="1">
                  <text:p text:style-name="table_al">Ontzegging van 12 maanden (mensgericht geweld)</text:p>
                </table:table-cell>
                <table:table-cell table:style-name="cell_frame_all" table:number-rows-spanned="1" table:number-columns-spanned="1">
                  <text:p text:style-name="table_al">Ontzegging van 24 maanden</text:p>
                </table:table-cell>
              </table:table-row>
              <table:table-row table:style-name="row">
                <table:table-cell table:style-name="cell_frame_all" table:number-rows-spanned="1" table:number-columns-spanned="1">
                  <text:p text:style-name="table_al">(serieuze) Bedreiging</text:p>
                </table:table-cell>
                <table:table-cell table:style-name="cell_frame_all" table:number-rows-spanned="1" table:number-columns-spanned="1">
                  <text:p text:style-name="table_al">Ontzegging 6 maanden (psychische druk)</text:p>
                </table:table-cell>
                <table:table-cell table:style-name="cell_frame_all" table:number-rows-spanned="1" table:number-columns-spanned="1">
                  <text:p text:style-name="table_al">Ontzegging 12 maanden (psychische druk)</text:p>
                </table:table-cell>
              </table:table-row>
              <table:table-row table:style-name="row">
                <table:table-cell table:style-name="cell_frame_all" table:number-rows-spanned="1" table:number-columns-spanned="1">
                  <text:p text:style-name="table_al">Combinatie van agressie</text:p>
                </table:table-cell>
                <table:table-cell table:style-name="cell_frame_all" table:number-rows-spanned="1" table:number-columns-spanned="1">
                  <text:p text:style-name="table_al">Toepassing van hoogste sanctie</text:p>
                </table:table-cell>
                <table:table-cell table:style-name="cell_frame_all" table:number-rows-spanned="1" table:number-columns-spanned="1">
                  <text:p text:style-name="table_al">Verdubbeling van hoogste sanctie</text:p>
                </table:table-cell>
              </table:table-row>
            </table:table>
            <text:p text:style-name="table_bottom"/>
          </text:section>
          <text:p text:style-name="al"/>
          <text:p text:style-name="al">De algemeen directeur beslist over het al dan niet ontzeggen van de toegang (handhaving openbare orde). Bij afwezigheid van de algemeen directeur beslist zijn plaatsvervanger. Dit besluit wordt de cliënt schriftelijk en gemotiveerd meegedeeld.</text:p>
          <text:p text:style-name="al"/>
          <text:p text:style-name="al">De brief wordt aangetekend en op de reguliere wijze verzonden. De afspraken met de cliënt worden doorgegeven aan het personeel.</text:p>
          <text:p text:style-name="al"/>
        </text:section>
        <text:section text:name="bijlage_id1-3-2-5" text:style-name="bijlage">
          <text:p text:style-name="bijlage_top"/>
          <text:p text:style-name="hoofdstuk_kop"><text:span text:style-name="label"> Bijlage </text:span> <text:span text:style-name="nr">3</text:span> Handelingsperspectieven bij onacceptabel gedrag</text:p>
          <text:p text:style-name="al"/>
          <text:p text:style-name="al"> In deze bijlage staan de handelingsperspectieven beschreven wanneer je als medewerker van de gemeente Katwijk met een agressiesituatie worden geconfronteerd.</text:p>
          <text:p text:style-name="al"/>
          <text:p text:style-name="al">1 / 3</text:p>
          <text:section text:name="table_id1-3-2-5-6" text:style-name="table">
            <text:p text:style-name="table_top"/>
            <table:table table:style-name="tgroup">
              <table:table-column table:style-name="id1-3-2-5-6-1-1"/>
              <table:table-column table:style-name="id1-3-2-5-6-1-2"/>
              <table:table-column table:style-name="id1-3-2-5-6-1-3"/>
              <table:table-column table:style-name="id1-3-2-5-6-1-4"/>
              <table:table-column table:style-name="id1-3-2-5-6-1-5"/>
              <table:table-row table:style-name="row">
                <table:table-cell table:style-name="cell_frame_all" table:number-rows-spanned="1" table:number-columns-spanned="1">
                  <text:p text:style-name="table_al">
                    <text:span text:style-name="nadrukvet">Gedrag</text:span>
                  </text:p>
                </table:table-cell>
                <table:table-cell table:style-name="cell_frame_all" table:number-rows-spanned="1" table:number-columns-spanned="1">
                  <text:p text:style-name="table_al">
                    <text:span text:style-name="nadrukvet">Voorbeelden</text:span>
                  </text:p>
                </table:table-cell>
                <table:table-cell table:style-name="cell_frame_all" table:number-rows-spanned="1" table:number-columns-spanned="1">
                  <text:p text:style-name="table_al">
                    <text:span text:style-name="nadrukvet">Uitingen</text:span>
                  </text:p>
                </table:table-cell>
                <table:table-cell table:style-name="cell_frame_all" table:number-rows-spanned="1" table:number-columns-spanned="1">
                  <text:p text:style-name="table_al">
                    <text:span text:style-name="nadrukvet">Houding medewerker</text:span>
                  </text:p>
                </table:table-cell>
                <table:table-cell table:style-name="cell_frame_all" table:number-rows-spanned="1" table:number-columns-spanned="1">
                  <text:p text:style-name="table_al">
                    <text:span text:style-name="nadrukvet">Acties achteraf</text:span>
                  </text:p>
                </table:table-cell>
              </table:table-row>
              <table:table-row table:style-name="row">
                <table:table-cell table:style-name="cell_frame_all" table:number-rows-spanned="1" table:number-columns-spanned="1">
                  <text:p text:style-name="table_al">A </text:p>
                  <text:p text:style-name="table_al">EMOTIONEEL GEDRAG</text:p>
                  <text:p text:style-name="table_al"/>
                  <text:p text:style-name="table_al">
                    <text:span text:style-name="nadrukcur">Ik-gericht</text:span>
                  </text:p>
                </table:table-cell>
                <table:table-cell table:style-name="cell_frame_all" table:number-rows-spanned="1" table:number-columns-spanned="1">
                  <text:p text:style-name="table_al">Teleurstelling</text:p>
                  <text:p text:style-name="table_al"> Klagen</text:p>
                  <text:p text:style-name="table_al"> Irritatie </text:p>
                  <text:p text:style-name="table_al">Boosheid </text:p>
                  <text:p text:style-name="table_al">Begrip vragen</text:p>
                  <text:p text:style-name="table_al">Uitzondering vragen </text:p>
                  <text:p text:style-name="table_al">Chanteren/dreigen met Zelfbeschadiging</text:p>
                </table:table-cell>
                <table:table-cell table:style-name="cell_frame_all" table:number-rows-spanned="1" table:number-columns-spanned="1">
                  <text:p text:style-name="table_al">Vaak te herkennen aan het woordje “Ik”.</text:p>
                  <text:p text:style-name="table_al"/>
                  <text:p text:style-name="table_al">De klant heeft het over zijn eigen achtergrond / situatie.</text:p>
                  <text:p text:style-name="table_al"/>
                  <text:p text:style-name="table_al">Als jij me niet helpt, maak ik er een eind aan.</text:p>
                </table:table-cell>
                <table:table-cell table:style-name="cell_frame_all" table:number-rows-spanned="2" table:number-columns-spanned="1">
                  <text:p text:style-name="table_al">
                    <text:span text:style-name="nadrukvet">Ombuigen</text:span>
                  </text:p>
                  <text:p text:style-name="table_al">Eerst aandacht voor de emotie, dan pas de inhoud van het gesprek:</text:p>
                  <text:list text:style-name="id1-3-2-5-6-1-6-2-4-3">
                    <text:list-item text:style-override="id1-3-2-5-6-1-6-2-4-3-1">
                      <text:number>•</text:number>
                      <text:p text:style-name="table_al">Ruimte geven om uit te praten</text:p>
                    </text:list-item>
                    <text:list-item text:style-override="id1-3-2-5-6-1-6-2-4-3-2">
                      <text:number>•</text:number>
                      <text:p text:style-name="table_al">Begrip tonen voor beleving van klant</text:p>
                      <text:list text:style-name="id1-3-2-5-6-1-6-2-4-3-2-3">
                        <text:list-item text:style-override="id1-3-2-5-6-1-6-2-4-3-2-3-1">
                          <text:number>-</text:number>
                          <text:p text:style-name="table_al">Luisteren</text:p>
                        </text:list-item>
                        <text:list-item text:style-override="id1-3-2-5-6-1-6-2-4-3-2-3-2">
                          <text:number>-</text:number>
                          <text:p text:style-name="table_al">Samenvatten</text:p>
                        </text:list-item>
                        <text:list-item text:style-override="id1-3-2-5-6-1-6-2-4-3-2-3-3">
                          <text:number>-</text:number>
                          <text:p text:style-name="table_al">Doorvragen</text:p>
                        </text:list-item>
                        <text:list-item text:style-override="id1-3-2-5-6-1-6-2-4-3-2-3-4">
                          <text:number>-</text:number>
                          <text:p text:style-name="table_al">Benoemen</text:p>
                        </text:list-item>
                        <text:list-item text:style-override="id1-3-2-5-6-1-6-2-4-3-2-3-5">
                          <text:number>-</text:number>
                          <text:p text:style-name="table_al">Uitleg geven als de klant rustig genoeg is.</text:p>
                        </text:list-item>
                        <text:list-item text:style-override="id1-3-2-5-6-1-6-2-4-3-2-3-6">
                          <text:number>-</text:number>
                          <text:p text:style-name="table_al">Afronden</text:p>
                        </text:list-item>
                      </text:list>
                    </text:list-item>
                  </text:list>
                  <text:p text:style-name="table_al">Soms is een inhoudelijk gesprek niet mogelijk omdat de klant geïrriteerd blijft, of omdat het gesprek op een andere manier niet effectief verloopt. Benoem dat en kondig aan dat het verder voeren van het gesprek op dat moment niet zinvol is en dat je daarom het gesprek voor nu wil beëindigen.</text:p>
                </table:table-cell>
                <table:table-cell table:style-name="cell_frame_all" table:number-rows-spanned="2" table:number-columns-spanned="1">
                  <text:p text:style-name="table_al">
                    <text:span text:style-name="nadrukvet">Medewerker:</text:span>
                  </text:p>
                  <text:p text:style-name="table_al">Je kan een afspraak maken voor een volgende keer of het gesprek overdragen aan een collega.</text:p>
                </table:table-cell>
              </table:table-row>
              <table:table-row table:style-name="row">
                <table:table-cell table:style-name="cell_frame_all" table:number-rows-spanned="1" table:number-columns-spanned="1">
                  <text:p text:style-name="table_al">B </text:p>
                  <text:p text:style-name="table_al">EMOTIONEEL GEDRAG</text:p>
                  <text:p text:style-name="table_al"/>
                  <text:p text:style-name="table_al">
                    <text:span text:style-name="nadrukcur">Jullie-gericht</text:span>
                  </text:p>
                </table:table-cell>
                <table:table-cell table:style-name="cell_frame_all" table:number-rows-spanned="1" table:number-columns-spanned="1">
                  <text:p text:style-name="table_al">Kritiek op de regels Kritiek op het beleid Kritiek op de organisatie</text:p>
                </table:table-cell>
                <table:table-cell table:style-name="cell_frame_all" table:number-rows-spanned="1" table:number-columns-spanned="1">
                  <text:p text:style-name="table_al">Vaak te herkennen aan het woordje “Jullie”.</text:p>
                  <text:p text:style-name="table_al"/>
                  <text:p text:style-name="table_al">De klant richt zich op de organisatie, niet op jou als persoon.</text:p>
                </table:table-cell>
              </table:table-row>
            </table:table>
            <text:p text:style-name="table_bottom"/>
          </text:section>
          <text:p text:style-name="al"/>
          <text:p text:style-name="al">2 / 3</text:p>
          <text:section text:name="table_id1-3-2-5-9" text:style-name="table">
            <text:p text:style-name="table_top"/>
            <table:table table:style-name="tgroup">
              <table:table-column table:style-name="id1-3-2-5-9-1-1"/>
              <table:table-column table:style-name="id1-3-2-5-9-1-2"/>
              <table:table-column table:style-name="id1-3-2-5-9-1-3"/>
              <table:table-column table:style-name="id1-3-2-5-9-1-4"/>
              <table:table-column table:style-name="id1-3-2-5-9-1-5"/>
              <table:table-row table:style-name="row">
                <table:table-cell table:style-name="cell_frame_all" table:number-rows-spanned="1" table:number-columns-spanned="1">
                  <text:p text:style-name="table_al">
                    <text:span text:style-name="nadrukvet">Gedrag</text:span>
                  </text:p>
                </table:table-cell>
                <table:table-cell table:style-name="cell_frame_all" table:number-rows-spanned="1" table:number-columns-spanned="1">
                  <text:p text:style-name="table_al">
                    <text:span text:style-name="nadrukvet">Voorbeelden</text:span>
                  </text:p>
                </table:table-cell>
                <table:table-cell table:style-name="cell_frame_all" table:number-rows-spanned="1" table:number-columns-spanned="1">
                  <text:p text:style-name="table_al">
                    <text:span text:style-name="nadrukvet">Uitingen</text:span>
                  </text:p>
                </table:table-cell>
                <table:table-cell table:style-name="cell_frame_all" table:number-rows-spanned="1" table:number-columns-spanned="1">
                  <text:p text:style-name="table_al">
                    <text:span text:style-name="nadrukvet">Houding medewerker</text:span>
                  </text:p>
                </table:table-cell>
                <table:table-cell table:style-name="cell_frame_all" table:number-rows-spanned="1" table:number-columns-spanned="1">
                  <text:p text:style-name="table_al">
                    <text:span text:style-name="nadrukvet">Acties achteraf</text:span>
                  </text:p>
                </table:table-cell>
              </table:table-row>
              <table:table-row table:style-name="row">
                <table:table-cell table:style-name="cell_frame_all" table:number-rows-spanned="1" table:number-columns-spanned="1">
                  <text:p text:style-name="table_al">C </text:p>
                  <text:p text:style-name="table_al">AGRESSIE</text:p>
                  <text:p text:style-name="table_al"/>
                  <text:p text:style-name="table_al">
                    <text:span text:style-name="nadrukvet">Verbale Agressie</text:span>
                  </text:p>
                  <text:p text:style-name="table_al"/>
                  <text:p text:style-name="table_al">
                    <text:span text:style-name="nadrukcur">Jij-gericht</text:span>
                  </text:p>
                </table:table-cell>
                <table:table-cell table:style-name="cell_frame_all" table:number-rows-spanned="1" table:number-columns-spanned="1">
                  <text:p text:style-name="table_al">Beledigen</text:p>
                  <text:p text:style-name="table_al">Schelden </text:p>
                  <text:p text:style-name="table_al">Schreeuwen </text:p>
                  <text:p text:style-name="table_al">Vernederen </text:p>
                  <text:p text:style-name="table_al">Smaad</text:p>
                  <text:p text:style-name="table_al"> Treiteren </text:p>
                  <text:p text:style-name="table_al">Discriminatie</text:p>
                </table:table-cell>
                <table:table-cell table:style-name="cell_frame_all" table:number-rows-spanned="1" table:number-columns-spanned="1">
                  <text:p text:style-name="table_al">(Sekse, huidskleur, geloof, geaardheid, leeftijd).</text:p>
                  <text:p text:style-name="table_al">De burger richt zich op de medewerker persoonlijk.</text:p>
                  <text:p text:style-name="table_al"/>
                  <text:p text:style-name="table_al">De burger richt zich op de medewerker persoonlijk.</text:p>
                  <text:p text:style-name="table_al"/>
                  <text:p text:style-name="table_al">Hier wordt niet altijd een (juridische) grens overschreden.</text:p>
                  <text:p text:style-name="table_al"/>
                  <text:p text:style-name="table_al">“Jij”.</text:p>
                </table:table-cell>
                <table:table-cell table:style-name="cell_frame_all" table:number-rows-spanned="1" table:number-columns-spanned="1">
                  <text:p text:style-name="table_al">
                    <text:span text:style-name="nadrukvet">Situatie veilig?</text:span>
                  </text:p>
                  <text:p text:style-name="table_al">Gedrag benoemen, grens aangeven</text:p>
                  <text:p text:style-name="table_al"/>
                  <text:p text:style-name="table_al">
                    <text:span text:style-name="nadrukvet">Stopt het gedrag?</text:span>
                  </text:p>
                  <text:p text:style-name="table_al">Dan kun je eventueel het gesprek verder voeren.</text:p>
                  <text:p text:style-name="table_al"/>
                  <text:p text:style-name="table_al">
                    <text:span text:style-name="nadrukvet">Stopt het gedrag niet?</text:span>
                  </text:p>
                  <text:p text:style-name="table_al">Voor de keuze stellen.</text:p>
                  <text:p text:style-name="table_al"/>
                  <text:p text:style-name="table_al">
                    <text:span text:style-name="nadrukvet">Stopt het gedrag niet en is de situatie onveilig?</text:span>
                  </text:p>
                  <text:p text:style-name="table_al">Gesprek beëindigen.</text:p>
                  <text:p text:style-name="table_al">Afstand vergroten in verband met je eigen veiligheid.</text:p>
                </table:table-cell>
                <table:table-cell table:style-name="cell_frame_all" table:number-rows-spanned="1" table:number-columns-spanned="1">
                  <text:p text:style-name="table_al">
                    <text:span text:style-name="nadrukvet">Medewerker:</text:span>
                  </text:p>
                  <text:list text:style-name="id1-3-2-5-9-1-6-2-5-2">
                    <text:list-item text:style-override="id1-3-2-5-9-1-6-2-5-2-1">
                      <text:number>•</text:number>
                      <text:p text:style-name="table_al">Meld het incident via de GIR-app of scan de QR-code</text:p>
                    </text:list-item>
                    <text:list-item text:style-override="id1-3-2-5-9-1-6-2-5-2-2">
                      <text:number>•</text:number>
                      <text:p text:style-name="table_al">Meld het incident bij je leidinggevende</text:p>
                    </text:list-item>
                    <text:list-item text:style-override="id1-3-2-5-9-1-6-2-5-2-3">
                      <text:number>•</text:number>
                      <text:p text:style-name="table_al">Maak met je leidinggevende afspraken over nazorg.</text:p>
                    </text:list-item>
                    <text:list-item text:style-override="id1-3-2-5-9-1-6-2-5-2-4">
                      <text:number>•</text:number>
                      <text:p text:style-name="table_al">Discriminatie is strafbaar en kan aanleiding zijn om aangifte te doen.</text:p>
                    </text:list-item>
                  </text:list>
                  <text:p text:style-name="table_al">
                    <text:span text:style-name="nadrukvet">Leidinggevende:</text:span>
                  </text:p>
                  <text:list text:style-name="id1-3-2-5-9-1-6-2-5-4">
                    <text:list-item text:style-override="id1-3-2-5-9-1-6-2-5-4-1">
                      <text:number>•</text:number>
                      <text:p text:style-name="table_al">Bepaal sancties aan de hand van de sanctiematrix in het agressieprotocol.</text:p>
                    </text:list-item>
                    <text:list-item text:style-override="id1-3-2-5-9-1-6-2-5-4-2">
                      <text:number>•</text:number>
                      <text:p text:style-name="table_al">Bespreek de nazorg met de medewerker.</text:p>
                    </text:list-item>
                  </text:list>
                </table:table-cell>
              </table:table-row>
              <table:table-row table:style-name="row">
                <table:table-cell table:style-name="cell_frame_all" table:number-rows-spanned="1" table:number-columns-spanned="1">
                  <text:p text:style-name="table_al">D </text:p>
                  <text:p text:style-name="table_al">AGRESSIE</text:p>
                  <text:p text:style-name="table_al"/>
                  <text:p text:style-name="table_al">
                    <text:span text:style-name="nadrukvet">Bedreiging, Intimidatie</text:span>
                  </text:p>
                  <text:p text:style-name="table_al"/>
                  <text:p text:style-name="table_al">
                    <text:span text:style-name="nadrukvet">Discriminatie</text:span>
                  </text:p>
                  <text:p text:style-name="table_al"/>
                  <text:p text:style-name="table_al">
                    <text:span text:style-name="nadrukcur">Jij-gericht</text:span>
                  </text:p>
                </table:table-cell>
                <table:table-cell table:style-name="cell_frame_all" table:number-rows-spanned="1" table:number-columns-spanned="1">
                  <text:p text:style-name="table_al">(Non) verbaal bedreigen </text:p>
                  <text:p text:style-name="table_al">Dwingend gedrag</text:p>
                  <text:p text:style-name="table_al"> Intimideren</text:p>
                  <text:p text:style-name="table_al">Seksuele intimidatie</text:p>
                  <text:p text:style-name="table_al"> Lokaalvredebreuk</text:p>
                  <text:p text:style-name="table_al"> Stalken</text:p>
                </table:table-cell>
                <table:table-cell table:style-name="cell_frame_all" table:number-rows-spanned="1" table:number-columns-spanned="1">
                  <text:p text:style-name="table_al">Het kan ook gaan om een suggestie van geweld of door openlijk hiermee te dreigen.</text:p>
                  <text:p text:style-name="table_al"/>
                  <text:p text:style-name="table_al">De uiting van agressie levert mogelijk gevaar op voor de burger zelf of voor anderen.</text:p>
                  <text:p text:style-name="table_al"/>
                  <text:p text:style-name="table_al">Het gedrag is op de medewerker persoonlijk gericht.</text:p>
                  <text:p text:style-name="table_al"/>
                  <text:p text:style-name="table_al">Hier wordt niet altijd een ( juridische) grens overschreden.</text:p>
                </table:table-cell>
                <table:table-cell table:style-name="cell_frame_all" table:number-rows-spanned="1" table:number-columns-spanned="1">
                  <text:p text:style-name="table_al">
                    <text:span text:style-name="nadrukvet">Geen dreiging van fysiek geweld?</text:span>
                  </text:p>
                  <text:p text:style-name="table_al">Gedrag benoemen, grens aangeven en gesprek beëindigen.</text:p>
                  <text:p text:style-name="table_al"/>
                  <text:p text:style-name="table_al">
                    <text:span text:style-name="nadrukvet">Afstand vergroten.</text:span>
                  </text:p>
                  <text:p text:style-name="table_al">Ga niet meer in gesprek, ook al maakt iemand excuses.</text:p>
                  <text:p text:style-name="table_al"/>
                  <text:p text:style-name="table_al">
                    <text:span text:style-name="nadrukvet">Stopt het gedrag en is het veilig?</text:span>
                  </text:p>
                  <text:p text:style-name="table_al">Melden bij leidinggevende en afspraken maken over vervolg.</text:p>
                  <text:p text:style-name="table_al"/>
                  <text:p text:style-name="table_al">
                    <text:span text:style-name="nadrukvet">Situatie Onveilig?</text:span> Gesprek beëindigen</text:p>
                  <text:list text:style-name="id1-3-2-5-9-1-6-3-4-11">
                    <text:list-item text:style-override="id1-3-2-5-9-1-6-3-4-11-1">
                      <text:number>•</text:number>
                      <text:p text:style-name="table_al">Veilige afstand creëren/ Afstand vergroten.</text:p>
                    </text:list-item>
                    <text:list-item text:style-override="id1-3-2-5-9-1-6-3-4-11-2">
                      <text:number>•</text:number>
                      <text:p text:style-name="table_al">Alarmeer de bode of collega.</text:p>
                    </text:list-item>
                    <text:list-item text:style-override="id1-3-2-5-9-1-6-3-4-11-3">
                      <text:number>•</text:number>
                      <text:p text:style-name="table_al">Trek je terug naar een veilige plek.</text:p>
                    </text:list-item>
                    <text:list-item text:style-override="id1-3-2-5-9-1-6-3-4-11-4">
                      <text:number>•</text:number>
                      <text:p text:style-name="table_al">Meld bij je leidinggevende.</text:p>
                    </text:list-item>
                    <text:list-item text:style-override="id1-3-2-5-9-1-6-3-4-11-5">
                      <text:number>•</text:number>
                      <text:p text:style-name="table_al">Bel de politie als de klant niet vertrekt.</text:p>
                    </text:list-item>
                  </text:list>
                </table:table-cell>
                <table:table-cell table:style-name="cell_frame_all" table:number-rows-spanned="1" table:number-columns-spanned="1">
                  <text:p text:style-name="table_al">
                    <text:span text:style-name="nadrukvet">Medewerker:</text:span>
                  </text:p>
                  <text:list text:style-name="id1-3-2-5-9-1-6-3-5-2">
                    <text:list-item text:style-override="id1-3-2-5-9-1-6-3-5-2-1">
                      <text:number>•</text:number>
                      <text:p text:style-name="table_al">Meld het incident via de GIR-app of scan de QR-code</text:p>
                    </text:list-item>
                    <text:list-item text:style-override="id1-3-2-5-9-1-6-3-5-2-2">
                      <text:number>•</text:number>
                      <text:p text:style-name="table_al">Meld het incident bij je leidinggevende</text:p>
                    </text:list-item>
                    <text:list-item text:style-override="id1-3-2-5-9-1-6-3-5-2-3">
                      <text:number>•</text:number>
                      <text:p text:style-name="table_al">Doe aangifte bij de politie.</text:p>
                    </text:list-item>
                    <text:list-item text:style-override="id1-3-2-5-9-1-6-3-5-2-4">
                      <text:number>•</text:number>
                      <text:p text:style-name="table_al">Maak met je leidinggevende afspraken over nazorg.</text:p>
                    </text:list-item>
                  </text:list>
                  <text:p text:style-name="table_al">
                    <text:span text:style-name="nadrukvet">Leidinggevende:</text:span>
                  </text:p>
                  <text:list text:style-name="id1-3-2-5-9-1-6-3-5-4">
                    <text:list-item text:style-override="id1-3-2-5-9-1-6-3-5-4-1">
                      <text:number>•</text:number>
                      <text:p text:style-name="table_al">Bepaal sancties aan de hand van de sanctiematrix in het agressieprotocol.</text:p>
                    </text:list-item>
                  </text:list>
                </table:table-cell>
              </table:table-row>
            </table:table>
            <text:p text:style-name="table_bottom"/>
          </text:section>
          <text:p text:style-name="al"/>
          <text:p text:style-name="al">3 / 3</text:p>
          <text:section text:name="table_id1-3-2-5-12" text:style-name="table">
            <text:p text:style-name="table_top"/>
            <table:table table:style-name="tgroup">
              <table:table-column table:style-name="id1-3-2-5-12-1-1"/>
              <table:table-column table:style-name="id1-3-2-5-12-1-2"/>
              <table:table-column table:style-name="id1-3-2-5-12-1-3"/>
              <table:table-column table:style-name="id1-3-2-5-12-1-4"/>
              <table:table-column table:style-name="id1-3-2-5-12-1-5"/>
              <table:table-row table:style-name="row">
                <table:table-cell table:style-name="cell_frame_all" table:number-rows-spanned="1" table:number-columns-spanned="1">
                  <text:p text:style-name="table_al">
                    <text:span text:style-name="nadrukvet">Gedrag</text:span>
                  </text:p>
                </table:table-cell>
                <table:table-cell table:style-name="cell_frame_all" table:number-rows-spanned="1" table:number-columns-spanned="1">
                  <text:p text:style-name="table_al">
                    <text:span text:style-name="nadrukvet">Voorbeelden</text:span>
                  </text:p>
                </table:table-cell>
                <table:table-cell table:style-name="cell_frame_all" table:number-rows-spanned="1" table:number-columns-spanned="1">
                  <text:p text:style-name="table_al">
                    <text:span text:style-name="nadrukvet">Uitingen</text:span>
                  </text:p>
                </table:table-cell>
                <table:table-cell table:style-name="cell_frame_all" table:number-rows-spanned="1" table:number-columns-spanned="1">
                  <text:p text:style-name="table_al">
                    <text:span text:style-name="nadrukvet">Houding medewerker</text:span>
                  </text:p>
                </table:table-cell>
                <table:table-cell table:style-name="cell_frame_all" table:number-rows-spanned="1" table:number-columns-spanned="1">
                  <text:p text:style-name="table_al">
                    <text:span text:style-name="nadrukvet">Acties achteraf</text:span>
                  </text:p>
                </table:table-cell>
              </table:table-row>
              <table:table-row table:style-name="row">
                <table:table-cell table:style-name="cell_frame_all" table:number-rows-spanned="1" table:number-columns-spanned="1">
                  <text:p text:style-name="table_al">E </text:p>
                  <text:p text:style-name="table_al">AGRESSIE</text:p>
                  <text:p text:style-name="table_al"/>
                  <text:p text:style-name="table_al">
                    <text:span text:style-name="nadrukvet">Fysiek Geweld</text:span>
                  </text:p>
                  <text:p text:style-name="table_al"/>
                  <text:p text:style-name="table_al">
                    <text:span text:style-name="nadrukcur">Gericht op personen en/ of spullen</text:span>
                  </text:p>
                </table:table-cell>
                <table:table-cell table:style-name="cell_frame_all" table:number-rows-spanned="1" table:number-columns-spanned="1">
                  <text:p text:style-name="table_al">Duwen, trekken, beetpakken </text:p>
                  <text:p text:style-name="table_al">Schoppen/Slaan </text:p>
                  <text:p text:style-name="table_al">Beetpakken/Trekken </text:p>
                  <text:p text:style-name="table_al">Vernielen</text:p>
                  <text:p text:style-name="table_al">Gericht spugen </text:p>
                  <text:p text:style-name="table_al">Voorwerpen gooien </text:p>
                  <text:p text:style-name="table_al">Fysiek hinderen </text:p>
                  <text:p text:style-name="table_al">Wapengebruik </text:p>
                  <text:p text:style-name="table_al">Aanranding/betasting Gijzeling</text:p>
                </table:table-cell>
                <table:table-cell table:style-name="cell_frame_all" table:number-rows-spanned="1" table:number-columns-spanned="1">
                  <text:p text:style-name="table_al">De burger maakt lichamelijk contact.</text:p>
                  <text:p text:style-name="table_al"/>
                  <text:p text:style-name="table_al">Gericht op personen, zaken en/ of materiaal.</text:p>
                  <text:p text:style-name="table_al"/>
                  <text:p text:style-name="table_al">Hier wordt niet altijd een (juridische) grens overschreden.</text:p>
                  <text:p text:style-name="table_al"/>
                  <text:p text:style-name="table_al"> Je veiligheid is in gevaar.</text:p>
                </table:table-cell>
                <table:table-cell table:style-name="cell_frame_all" table:number-rows-spanned="1" table:number-columns-spanned="1">
                  <text:p text:style-name="table_al">
                    <text:span text:style-name="nadrukvet">Creëer een veilige afstand (ga weg van de agressor/locatie)</text:span>
                  </text:p>
                  <text:list text:style-name="id1-3-2-5-12-1-6-2-4-2">
                    <text:list-item text:style-override="id1-3-2-5-12-1-6-2-4-2-1">
                      <text:number>•</text:number>
                      <text:p text:style-name="table_al">Pas zelfcontrole toe</text:p>
                    </text:list-item>
                    <text:list-item text:style-override="id1-3-2-5-12-1-6-2-4-2-2">
                      <text:number>•</text:number>
                      <text:p text:style-name="table_al">Terugtrekken naar een veilige plek. Eigen veiligheid gaat altijd voor!</text:p>
                    </text:list-item>
                    <text:list-item text:style-override="id1-3-2-5-12-1-6-2-4-2-3">
                      <text:number>•</text:number>
                      <text:p text:style-name="table_al">Alarmeer de bode of collega</text:p>
                    </text:list-item>
                    <text:list-item text:style-override="id1-3-2-5-12-1-6-2-4-2-4">
                      <text:number>•</text:number>
                      <text:p text:style-name="table_al">Bel je leidinggevende</text:p>
                    </text:list-item>
                    <text:list-item text:style-override="id1-3-2-5-12-1-6-2-4-2-5">
                      <text:number>•</text:number>
                      <text:p text:style-name="table_al">Alarmeer de politie</text:p>
                    </text:list-item>
                    <text:list-item text:style-override="id1-3-2-5-12-1-6-2-4-2-6">
                      <text:number>•</text:number>
                      <text:p text:style-name="table_al">Let op veiligheid van de omgeving</text:p>
                    </text:list-item>
                    <text:list-item text:style-override="id1-3-2-5-12-1-6-2-4-2-7">
                      <text:number>•</text:number>
                      <text:p text:style-name="table_al">Laat de agressieve klant een vrije doorgang naar de uitgang.</text:p>
                    </text:list-item>
                  </text:list>
                </table:table-cell>
                <table:table-cell table:style-name="cell_frame_all" table:number-rows-spanned="1" table:number-columns-spanned="1">
                  <text:p text:style-name="table_al">
                    <text:span text:style-name="nadrukvet">Medewerker:</text:span>
                  </text:p>
                  <text:list text:style-name="id1-3-2-5-12-1-6-2-5-2">
                    <text:list-item text:style-override="id1-3-2-5-12-1-6-2-5-2-1">
                      <text:number>•</text:number>
                      <text:p text:style-name="table_al">Meld het incident via de GIR-app of scan de QR-code</text:p>
                    </text:list-item>
                    <text:list-item text:style-override="id1-3-2-5-12-1-6-2-5-2-2">
                      <text:number>•</text:number>
                      <text:p text:style-name="table_al">Meld het incident bij je leidinggevende</text:p>
                    </text:list-item>
                    <text:list-item text:style-override="id1-3-2-5-12-1-6-2-5-2-3">
                      <text:number>•</text:number>
                      <text:p text:style-name="table_al">Doe aangifte bij de politie.</text:p>
                    </text:list-item>
                    <text:list-item text:style-override="id1-3-2-5-12-1-6-2-5-2-4">
                      <text:number>•</text:number>
                      <text:p text:style-name="table_al">Maak met je leidinggevende afspraken over nazorg.</text:p>
                    </text:list-item>
                  </text:list>
                  <text:p text:style-name="table_al">
                    <text:span text:style-name="nadrukvet">Leidinggevende:</text:span>
                  </text:p>
                  <text:list text:style-name="id1-3-2-5-12-1-6-2-5-4">
                    <text:list-item text:style-override="id1-3-2-5-12-1-6-2-5-4-1">
                      <text:number>•</text:number>
                      <text:p text:style-name="table_al">Bepaal sancties aan de hand van de sanctiematrix in het agressieprotocol.</text:p>
                    </text:list-item>
                    <text:list-item text:style-override="id1-3-2-5-12-1-6-2-5-4-2">
                      <text:number>•</text:number>
                      <text:p text:style-name="table_al">Bespreek de nazorg met de medewerker.</text:p>
                    </text:list-item>
                    <text:list-item text:style-override="id1-3-2-5-12-1-6-2-5-4-3">
                      <text:number>•</text:number>
                      <text:p text:style-name="table_al">Leg bij schade contact met Verzekeringen.</text:p>
                    </text:list-item>
                  </text:list>
                </table:table-cell>
              </table:table-row>
            </table:table>
            <text:p text:style-name="table_bottom"/>
          </text:section>
          <text:p text:style-name="al"/>
          <text:p text:style-name="al">1 / 3</text:p>
          <text:section text:name="table_id1-3-2-5-15" text:style-name="table">
            <text:p text:style-name="table_top"/>
            <table:table table:style-name="tgroup">
              <table:table-column table:style-name="id1-3-2-5-15-1-1"/>
              <table:table-column table:style-name="id1-3-2-5-15-1-2"/>
              <table:table-column table:style-name="id1-3-2-5-15-1-3"/>
              <table:table-column table:style-name="id1-3-2-5-15-1-4"/>
              <table:table-row table:style-name="row">
                <table:table-cell table:style-name="cell_frame_all" table:number-rows-spanned="1" table:number-columns-spanned="1">
                  <text:p text:style-name="table_al">
                    <text:span text:style-name="nadrukvet">Locatie</text:span>
                  </text:p>
                </table:table-cell>
                <table:table-cell table:style-name="cell_frame_all" table:number-rows-spanned="1" table:number-columns-spanned="1">
                  <text:p text:style-name="table_al">
                    <text:span text:style-name="nadrukvet">Hoe stel je je op?</text:span>
                  </text:p>
                </table:table-cell>
                <table:table-cell table:style-name="cell_frame_all" table:number-rows-spanned="1" table:number-columns-spanned="1">
                  <text:p text:style-name="table_al">
                    <text:span text:style-name="nadrukvet">Wat te doen bij escalatie?</text:span>
                  </text:p>
                </table:table-cell>
                <table:table-cell table:style-name="cell_frame_all" table:number-rows-spanned="1" table:number-columns-spanned="1">
                  <text:p text:style-name="table_al">
                    <text:span text:style-name="nadrukvet">Acties</text:span>
                  </text:p>
                </table:table-cell>
              </table:table-row>
              <table:table-row table:style-name="row">
                <table:table-cell table:style-name="cell_frame_all" table:number-rows-spanned="1" table:number-columns-spanned="1">
                  <text:p text:style-name="table_al">
                    <text:span text:style-name="nadrukvet">Openbare Buitenruimte en Milieustraat</text:span>
                  </text:p>
                </table:table-cell>
                <table:table-cell table:style-name="cell_frame_all" table:number-rows-spanned="1" table:number-columns-spanned="1">
                  <text:list text:style-name="id1-3-2-5-15-1-5-2-2-1">
                    <text:list-item text:style-override="id1-3-2-5-15-1-5-2-2-1-1">
                      <text:number>-</text:number>
                      <text:p text:style-name="table_al">Blijf kalm en vriendelijk en laat je niet uitlokken tot een agressieve tegenreactie.</text:p>
                    </text:list-item>
                    <text:list-item text:style-override="id1-3-2-5-15-1-5-2-2-1-2">
                      <text:number>-</text:number>
                      <text:p text:style-name="table_al">Licht gemeentelijke regels alleen toe, verdedig ze niet.</text:p>
                    </text:list-item>
                    <text:list-item text:style-override="id1-3-2-5-15-1-5-2-2-1-3">
                      <text:number>-</text:number>
                      <text:p text:style-name="table_al">Verwijs naar je leidinggevende voor een inhoudelijke reactie.</text:p>
                    </text:list-item>
                    <text:list-item text:style-override="id1-3-2-5-15-1-5-2-2-1-4">
                      <text:number>-</text:number>
                      <text:p text:style-name="table_al">Verwijs naar de schriftelijke klachtenprocedure.</text:p>
                    </text:list-item>
                    <text:list-item text:style-override="id1-3-2-5-15-1-5-2-2-1-5">
                      <text:number>-</text:number>
                      <text:p text:style-name="table_al">Hou afstand en zorg dat je weg kan als dat moet (niet met je rug naar een muur of ander groot voorwerp).</text:p>
                    </text:list-item>
                    <text:list-item text:style-override="id1-3-2-5-15-1-5-2-2-1-6">
                      <text:number>-</text:number>
                      <text:p text:style-name="table_al">Ga niet in discussie met omstanders.</text:p>
                    </text:list-item>
                    <text:list-item text:style-override="id1-3-2-5-15-1-5-2-2-1-7">
                      <text:number>-</text:number>
                      <text:p text:style-name="table_al">Geef aan dat agressief gedrag niet acceptabel is en beëindig het gesprek. </text:p>
                    </text:list-item>
                    <text:list-item text:style-override="id1-3-2-5-15-1-5-2-2-1-8">
                      <text:number>-</text:number>
                      <text:p text:style-name="table_al">Probeer de bedreigende situatie zo snel mogelijk te beëindigen.</text:p>
                    </text:list-item>
                  </text:list>
                </table:table-cell>
                <table:table-cell table:style-name="cell_frame_all" table:number-rows-spanned="1" table:number-columns-spanned="1">
                  <text:list text:style-name="id1-3-2-5-15-1-5-2-3-1">
                    <text:list-item text:style-override="id1-3-2-5-15-1-5-2-3-1-1">
                      <text:number>-</text:number>
                      <text:p text:style-name="table_al">Als je dat niet lukt om de agressie te verminderen, schakel dan collega’s of anderen in.</text:p>
                    </text:list-item>
                    <text:list-item text:style-override="id1-3-2-5-15-1-5-2-3-1-2">
                      <text:number>-</text:number>
                      <text:p text:style-name="table_al">Als de situatie uit de hand loopt of dreigt te escaleren: bel 112.</text:p>
                    </text:list-item>
                    <text:list-item text:style-override="id1-3-2-5-15-1-5-2-3-1-3">
                      <text:number>-</text:number>
                      <text:p text:style-name="table_al">Onthoudt het signalement van de dader en vraag omstanders aanwezig te blijven en te getuigen (noteer naam en adres).</text:p>
                    </text:list-item>
                    <text:list-item text:style-override="id1-3-2-5-15-1-5-2-3-1-4">
                      <text:number>-</text:number>
                      <text:p text:style-name="table_al">Meld het incident direct telefonisch bij je leidinggevende</text:p>
                    </text:list-item>
                    <text:list-item text:style-override="id1-3-2-5-15-1-5-2-3-1-5">
                      <text:number>-</text:number>
                      <text:p text:style-name="table_al">BOA’s: Als je een confrontatie wil aangaan waarbij je een verhoogd risico loopt op agressie of geweld, zorg dan dat er een tweede BOA aanwezig is.</text:p>
                    </text:list-item>
                    <text:list-item text:style-override="id1-3-2-5-15-1-5-2-3-1-6">
                      <text:number>-</text:number>
                      <text:p text:style-name="table_al">Bescherm jezelf in geval van fysiek geweld.</text:p>
                    </text:list-item>
                  </text:list>
                </table:table-cell>
                <table:table-cell table:style-name="cell_frame_all" table:number-rows-spanned="1" table:number-columns-spanned="1">
                  <text:list text:style-name="id1-3-2-5-15-1-5-2-4-1">
                    <text:list-item text:style-override="id1-3-2-5-15-1-5-2-4-1-1">
                      <text:number>-</text:number>
                      <text:p text:style-name="table_al">Meld het incident via de GIR-app of scan de QR-code</text:p>
                    </text:list-item>
                    <text:list-item text:style-override="id1-3-2-5-15-1-5-2-4-1-2">
                      <text:number>-</text:number>
                      <text:p text:style-name="table_al">Meld het incident bij je leidinggevende</text:p>
                    </text:list-item>
                    <text:list-item text:style-override="id1-3-2-5-15-1-5-2-4-1-3">
                      <text:number>-</text:number>
                      <text:p text:style-name="table_al">Bespreek het voorval met je leidinggevende.</text:p>
                    </text:list-item>
                    <text:list-item text:style-override="id1-3-2-5-15-1-5-2-4-1-4">
                      <text:number>-</text:number>
                      <text:p text:style-name="table_al">Indien gewenst: doe aangifte bij de politie</text:p>
                    </text:list-item>
                    <text:list-item text:style-override="id1-3-2-5-15-1-5-2-4-1-5">
                      <text:number>-</text:number>
                      <text:p text:style-name="table_al">BOA’s: Politie verleent ondersteuning bij de (juridische) afwikkeling van het incident.</text:p>
                    </text:list-item>
                  </text:list>
                </table:table-cell>
              </table:table-row>
              <table:table-row table:style-name="row">
                <table:table-cell table:style-name="cell_frame_all" table:number-rows-spanned="1" table:number-columns-spanned="1">
                  <text:p text:style-name="table_al">
                    <text:span text:style-name="nadrukvet">Het Kwadrant en de Burgt</text:span>
                  </text:p>
                  <text:p text:style-name="table_al"/>
                  <text:p text:style-name="table_al">
                    <text:span text:style-name="nadrukvet">Balie en Spreekkamer</text:span>
                  </text:p>
                </table:table-cell>
                <table:table-cell table:style-name="cell_frame_all" table:number-rows-spanned="1" table:number-columns-spanned="1">
                  <text:list text:style-name="id1-3-2-5-15-1-5-3-2-1">
                    <text:list-item text:style-override="id1-3-2-5-15-1-5-3-2-1-1">
                      <text:number>-</text:number>
                      <text:p text:style-name="table_al">Blijf kalm en vriendelijk en laat je niet uitlokken tot een agressieve tegenreactie.</text:p>
                    </text:list-item>
                    <text:list-item text:style-override="id1-3-2-5-15-1-5-3-2-1-2">
                      <text:number>-</text:number>
                      <text:p text:style-name="table_al">Laat de klant stoom afblazen, toon begrip en vervolg het gesprek.</text:p>
                    </text:list-item>
                    <text:list-item text:style-override="id1-3-2-5-15-1-5-3-2-1-3">
                      <text:number>-</text:number>
                      <text:p text:style-name="table_al">Reageer niet inhoudelijk op wat er tegen je gezegd wordt. Ga niet in discussie.</text:p>
                    </text:list-item>
                    <text:list-item text:style-override="id1-3-2-5-15-1-5-3-2-1-4">
                      <text:number>-</text:number>
                      <text:p text:style-name="table_al">Doe geen toezeggingen of beloftes die je niet kunt nakomen.</text:p>
                    </text:list-item>
                  </text:list>
                </table:table-cell>
                <table:table-cell table:style-name="cell_frame_all" table:number-rows-spanned="1" table:number-columns-spanned="1">
                  <text:list text:style-name="id1-3-2-5-15-1-5-3-3-1">
                    <text:list-item text:style-override="id1-3-2-5-15-1-5-3-3-1-1">
                      <text:number>-</text:number>
                      <text:p text:style-name="table_al">Geef aan dat agressief gedrag niet acceptabel is.</text:p>
                    </text:list-item>
                    <text:list-item text:style-override="id1-3-2-5-15-1-5-3-3-1-2">
                      <text:number>-</text:number>
                      <text:p text:style-name="table_al">Waarschuw de klant dat je het gesprek zult beëindigen als hij of zij zich zo blijft gedragen.</text:p>
                    </text:list-item>
                    <text:list-item text:style-override="id1-3-2-5-15-1-5-3-3-1-3">
                      <text:number>-</text:number>
                      <text:p text:style-name="table_al">Zet het gesprek voort als het contact en het respect naar jou als gemeente ambtenaar weer is hersteld.</text:p>
                    </text:list-item>
                    <text:list-item text:style-override="id1-3-2-5-15-1-5-3-3-1-4">
                      <text:number>-</text:number>
                      <text:p text:style-name="table_al">Als de klant zich (verbaal) agressief blijft gedragen, beëindig dan het gesprek en schakel het interventieteam in door op de alarmknop te drukken.</text:p>
                    </text:list-item>
                    <text:list-item text:style-override="id1-3-2-5-15-1-5-3-3-1-5">
                      <text:number>-</text:number>
                      <text:p text:style-name="table_al">Bescherm jezelf in geval van fysiek geweld.</text:p>
                    </text:list-item>
                  </text:list>
                </table:table-cell>
                <table:table-cell table:style-name="cell_frame_all" table:number-rows-spanned="1" table:number-columns-spanned="1">
                  <text:list text:style-name="id1-3-2-5-15-1-5-3-4-1">
                    <text:list-item text:style-override="id1-3-2-5-15-1-5-3-4-1-1">
                      <text:number>-</text:number>
                      <text:p text:style-name="table_al">Meld het incident direct telefonisch bij je leidinggevende.</text:p>
                    </text:list-item>
                    <text:list-item text:style-override="id1-3-2-5-15-1-5-3-4-1-2">
                      <text:number>-</text:number>
                      <text:p text:style-name="table_al">Meld het incident via de GIR-app of scan de QR-code.</text:p>
                    </text:list-item>
                    <text:list-item text:style-override="id1-3-2-5-15-1-5-3-4-1-3">
                      <text:number>-</text:number>
                      <text:p text:style-name="table_al">Indien gewenst: doe aangifte bij de politie.</text:p>
                    </text:list-item>
                  </text:list>
                </table:table-cell>
              </table:table-row>
            </table:table>
            <text:p text:style-name="table_bottom"/>
          </text:section>
          <text:p text:style-name="al"/>
          <text:p text:style-name="al">2 / 3</text:p>
          <text:section text:name="table_id1-3-2-5-18" text:style-name="table">
            <text:p text:style-name="table_top"/>
            <table:table table:style-name="tgroup">
              <table:table-column table:style-name="id1-3-2-5-18-1-1"/>
              <table:table-column table:style-name="id1-3-2-5-18-1-2"/>
              <table:table-column table:style-name="id1-3-2-5-18-1-3"/>
              <table:table-column table:style-name="id1-3-2-5-18-1-4"/>
              <table:table-row table:style-name="row">
                <table:table-cell table:style-name="cell_frame_all" table:number-rows-spanned="1" table:number-columns-spanned="1">
                  <text:p text:style-name="table_al">
                    <text:span text:style-name="nadrukvet">Locatie</text:span>
                  </text:p>
                </table:table-cell>
                <table:table-cell table:style-name="cell_frame_all" table:number-rows-spanned="1" table:number-columns-spanned="1">
                  <text:p text:style-name="table_al">
                    <text:span text:style-name="nadrukvet">Hoe stel je je op?</text:span>
                  </text:p>
                </table:table-cell>
                <table:table-cell table:style-name="cell_frame_all" table:number-rows-spanned="1" table:number-columns-spanned="1">
                  <text:p text:style-name="table_al">
                    <text:span text:style-name="nadrukvet">Wat te doen bij escalatie?</text:span>
                  </text:p>
                </table:table-cell>
                <table:table-cell table:style-name="cell_frame_all" table:number-rows-spanned="1" table:number-columns-spanned="1">
                  <text:p text:style-name="table_al">
                    <text:span text:style-name="nadrukvet">Acties</text:span>
                  </text:p>
                </table:table-cell>
              </table:table-row>
              <table:table-row table:style-name="row">
                <table:table-cell table:style-name="cell_frame_all" table:number-rows-spanned="1" table:number-columns-spanned="1">
                  <text:p text:style-name="table_al">
                    <text:span text:style-name="nadrukvet">Huisbezoek</text:span>
                  </text:p>
                </table:table-cell>
                <table:table-cell table:style-name="cell_frame_all" table:number-rows-spanned="1" table:number-columns-spanned="1">
                  <text:list text:style-name="id1-3-2-5-18-1-5-2-2-1">
                    <text:list-item text:style-override="id1-3-2-5-18-1-5-2-2-1-1">
                      <text:number>-</text:number>
                      <text:p text:style-name="table_al">Als je op huisbezoek gaat informeer dan je collega’s bij wie je op huisbezoek gaat, waar je bent en waarom.</text:p>
                    </text:list-item>
                    <text:list-item text:style-override="id1-3-2-5-18-1-5-2-2-1-2">
                      <text:number>-</text:number>
                      <text:p text:style-name="table_al">Ga nooit alleen op huisbezoek, neem een collega mee!</text:p>
                    </text:list-item>
                    <text:list-item text:style-override="id1-3-2-5-18-1-5-2-2-1-3">
                      <text:number>-</text:number>
                      <text:p text:style-name="table_al">Kies een plek in de ruimte waar je snel weg komt en goed overzicht hebt. (bijv. zit zo dat je de deur en de cliënt kan zien)</text:p>
                    </text:list-item>
                    <text:list-item text:style-override="id1-3-2-5-18-1-5-2-2-1-4">
                      <text:number>-</text:number>
                      <text:p text:style-name="table_al">Blijf rustig.</text:p>
                    </text:list-item>
                    <text:list-item text:style-override="id1-3-2-5-18-1-5-2-2-1-5">
                      <text:number>-</text:number>
                      <text:p text:style-name="table_al">Laat de klant stoom afblazen, toon begrip en vervolg het gesprek.</text:p>
                    </text:list-item>
                    <text:list-item text:style-override="id1-3-2-5-18-1-5-2-2-1-6">
                      <text:number>-</text:number>
                      <text:p text:style-name="table_al">Reageer niet inhoudelijk op wat er tegen je gezegd wordt. Ga niet in discussie.</text:p>
                    </text:list-item>
                    <text:list-item text:style-override="id1-3-2-5-18-1-5-2-2-1-7">
                      <text:number>-</text:number>
                      <text:p text:style-name="table_al">Doe geen toezeggingen of beloftes die je niet kunt nakomen.</text:p>
                    </text:list-item>
                    <text:list-item text:style-override="id1-3-2-5-18-1-5-2-2-1-8">
                      <text:number>-</text:number>
                      <text:p text:style-name="table_al">Laat je niet uitlokken tot een agressieve tegenreactie.</text:p>
                    </text:list-item>
                    <text:list-item text:style-override="id1-3-2-5-18-1-5-2-2-1-9">
                      <text:number>-</text:number>
                      <text:p text:style-name="table_al">Bescherm jezelf in geval van fysiek geweld.</text:p>
                    </text:list-item>
                  </text:list>
                </table:table-cell>
                <table:table-cell table:style-name="cell_frame_all" table:number-rows-spanned="1" table:number-columns-spanned="1">
                  <text:list text:style-name="id1-3-2-5-18-1-5-2-3-1">
                    <text:list-item text:style-override="id1-3-2-5-18-1-5-2-3-1-1">
                      <text:number>-</text:number>
                      <text:p text:style-name="table_al">Geef aan dat agressief gedrag niet acceptabel is.</text:p>
                    </text:list-item>
                    <text:list-item text:style-override="id1-3-2-5-18-1-5-2-3-1-2">
                      <text:number>-</text:number>
                      <text:p text:style-name="table_al">Waarschuw de klant dat je het gesprek zult beëindigen als hij of zij zich zo blijft gedragen.</text:p>
                    </text:list-item>
                    <text:list-item text:style-override="id1-3-2-5-18-1-5-2-3-1-3">
                      <text:number>-</text:number>
                      <text:p text:style-name="table_al">Zet het gesprek voort als het contact en het respect naar jou als gemeente ambtenaar weer is hersteld.</text:p>
                    </text:list-item>
                    <text:list-item text:style-override="id1-3-2-5-18-1-5-2-3-1-4">
                      <text:number>-</text:number>
                      <text:p text:style-name="table_al">Als dat niet lukt: beëindig het bezoek.</text:p>
                    </text:list-item>
                    <text:list-item text:style-override="id1-3-2-5-18-1-5-2-3-1-5">
                      <text:number>-</text:number>
                      <text:p text:style-name="table_al">Als de situatie uit de hand loopt of dreigt te escaleren: bel 112.</text:p>
                    </text:list-item>
                  </text:list>
                </table:table-cell>
                <table:table-cell table:style-name="cell_frame_all" table:number-rows-spanned="1" table:number-columns-spanned="1">
                  <text:list text:style-name="id1-3-2-5-18-1-5-2-4-1">
                    <text:list-item text:style-override="id1-3-2-5-18-1-5-2-4-1-1">
                      <text:number>-</text:number>
                      <text:p text:style-name="table_al">Meld het incident direct telefonisch bij je leidinggevende.</text:p>
                    </text:list-item>
                    <text:list-item text:style-override="id1-3-2-5-18-1-5-2-4-1-2">
                      <text:number>-</text:number>
                      <text:p text:style-name="table_al">Meld het incident via de GIR-app of scan de QR-code.</text:p>
                    </text:list-item>
                    <text:list-item text:style-override="id1-3-2-5-18-1-5-2-4-1-3">
                      <text:number>-</text:number>
                      <text:p text:style-name="table_al">Bespreek het voorval met je leidinggevende.</text:p>
                    </text:list-item>
                    <text:list-item text:style-override="id1-3-2-5-18-1-5-2-4-1-4">
                      <text:number>-</text:number>
                      <text:p text:style-name="table_al">Indien gewenst: doe aangifte bij de politie.</text:p>
                    </text:list-item>
                  </text:list>
                </table:table-cell>
              </table:table-row>
              <table:table-row table:style-name="row">
                <table:table-cell table:style-name="cell_frame_all" table:number-rows-spanned="1" table:number-columns-spanned="1">
                  <text:p text:style-name="table_al">
                    <text:span text:style-name="nadrukvet">Telefonisch</text:span>
                  </text:p>
                </table:table-cell>
                <table:table-cell table:style-name="cell_frame_all" table:number-rows-spanned="1" table:number-columns-spanned="1">
                  <text:list text:style-name="id1-3-2-5-18-1-5-3-2-1">
                    <text:list-item text:style-override="id1-3-2-5-18-1-5-3-2-1-1">
                      <text:number>-</text:number>
                      <text:p text:style-name="table_al">Blijf kalm en vriendelijk.</text:p>
                    </text:list-item>
                    <text:list-item text:style-override="id1-3-2-5-18-1-5-3-2-1-2">
                      <text:number>-</text:number>
                      <text:p text:style-name="table_al">Laten uitrazen en begrip tonen.</text:p>
                    </text:list-item>
                    <text:list-item text:style-override="id1-3-2-5-18-1-5-3-2-1-3">
                      <text:number>-</text:number>
                      <text:p text:style-name="table_al">Probeer het verbale geweld te doorbreken en probeer tot een concrete dienstverleningsvraag te komen.</text:p>
                    </text:list-item>
                    <text:list-item text:style-override="id1-3-2-5-18-1-5-3-2-1-4">
                      <text:number>-</text:number>
                      <text:p text:style-name="table_al">Waarschuw de klant dat je de verbinding verbreekt als het gedrag aanhoudt.</text:p>
                    </text:list-item>
                  </text:list>
                </table:table-cell>
                <table:table-cell table:style-name="cell_frame_all" table:number-rows-spanned="1" table:number-columns-spanned="1">
                  <text:list text:style-name="id1-3-2-5-18-1-5-3-3-1">
                    <text:list-item text:style-override="id1-3-2-5-18-1-5-3-3-1-1">
                      <text:number>-</text:number>
                      <text:p text:style-name="table_al">Verbreek de verbinding na waarschuwing.</text:p>
                    </text:list-item>
                    <text:list-item text:style-override="id1-3-2-5-18-1-5-3-3-1-2">
                      <text:number>-</text:number>
                      <text:p text:style-name="table_al">Stel je leidinggevende altijd op de hoogte als je verwacht dat er een vervolg komt (klant belt opnieuw, gaat brief schrijven of komt naar gemeentehuis).</text:p>
                    </text:list-item>
                    <text:list-item text:style-override="id1-3-2-5-18-1-5-3-3-1-3">
                      <text:number>-</text:number>
                      <text:p text:style-name="table_al">Overleg met je leidinggevende welke maatregelen moeten worden genomen.</text:p>
                    </text:list-item>
                    <text:list-item text:style-override="id1-3-2-5-18-1-5-3-3-1-4">
                      <text:number>-</text:number>
                      <text:p text:style-name="table_al">Als je serieus bent bedreigd, informeer dan zo spoedig mogelijk het afdelingshoofd. Die bepaalt welke maatregelen er genomen gaan worden.</text:p>
                    </text:list-item>
                    <text:list-item text:style-override="id1-3-2-5-18-1-5-3-3-1-5">
                      <text:number>-</text:number>
                      <text:p text:style-name="table_al">Verbind eventuele bommeldingen door naar de telefoniste/receptioniste.</text:p>
                    </text:list-item>
                  </text:list>
                </table:table-cell>
                <table:table-cell table:style-name="cell_frame_all" table:number-rows-spanned="1" table:number-columns-spanned="1">
                  <text:list text:style-name="id1-3-2-5-18-1-5-3-4-1">
                    <text:list-item text:style-override="id1-3-2-5-18-1-5-3-4-1-1">
                      <text:number>-</text:number>
                      <text:p text:style-name="table_al">Meld het incident via de GIR-app of scan de QR-code.</text:p>
                    </text:list-item>
                    <text:list-item text:style-override="id1-3-2-5-18-1-5-3-4-1-2">
                      <text:number>-</text:number>
                      <text:p text:style-name="table_al">Meld het incident bij je leidinggevende.</text:p>
                    </text:list-item>
                    <text:list-item text:style-override="id1-3-2-5-18-1-5-3-4-1-3">
                      <text:number>-</text:number>
                      <text:p text:style-name="table_al">Indien gewenst: doe aangifte bij de politie.</text:p>
                    </text:list-item>
                  </text:list>
                </table:table-cell>
              </table:table-row>
            </table:table>
            <text:p text:style-name="table_bottom"/>
          </text:section>
          <text:p text:style-name="al"/>
          <text:p text:style-name="al">3 / 3</text:p>
          <text:section text:name="table_id1-3-2-5-21" text:style-name="table">
            <text:p text:style-name="table_top"/>
            <table:table table:style-name="tgroup">
              <table:table-column table:style-name="id1-3-2-5-21-1-1"/>
              <table:table-column table:style-name="id1-3-2-5-21-1-2"/>
              <table:table-column table:style-name="id1-3-2-5-21-1-3"/>
              <table:table-column table:style-name="id1-3-2-5-21-1-4"/>
              <table:table-row table:style-name="row">
                <table:table-cell table:style-name="cell_frame_all" table:number-rows-spanned="1" table:number-columns-spanned="1">
                  <text:p text:style-name="table_al">
                    <text:span text:style-name="nadrukvet">Locatie</text:span>
                  </text:p>
                </table:table-cell>
                <table:table-cell table:style-name="cell_frame_all" table:number-rows-spanned="1" table:number-columns-spanned="1">
                  <text:p text:style-name="table_al">
                    <text:span text:style-name="nadrukvet">Hoe stel je je op?</text:span>
                  </text:p>
                </table:table-cell>
                <table:table-cell table:style-name="cell_frame_all" table:number-rows-spanned="1" table:number-columns-spanned="1">
                  <text:p text:style-name="table_al">
                    <text:span text:style-name="nadrukvet">Wat te doen bij escalatie?</text:span>
                  </text:p>
                </table:table-cell>
                <table:table-cell table:style-name="cell_frame_all" table:number-rows-spanned="1" table:number-columns-spanned="1">
                  <text:p text:style-name="table_al">
                    <text:span text:style-name="nadrukvet">Acties</text:span>
                  </text:p>
                </table:table-cell>
              </table:table-row>
              <table:table-row table:style-name="row">
                <table:table-cell table:style-name="cell_frame_all" table:number-rows-spanned="1" table:number-columns-spanned="1">
                  <text:p text:style-name="table_al">
                    <text:span text:style-name="nadrukvet">Schriftelijk en Media</text:span>
                  </text:p>
                </table:table-cell>
                <table:table-cell table:style-name="cell_frame_all" table:number-rows-spanned="1" table:number-columns-spanned="1">
                  <text:p text:style-name="table_al"/>
                </table:table-cell>
                <table:table-cell table:style-name="cell_frame_all" table:number-rows-spanned="1" table:number-columns-spanned="1">
                  <text:list text:style-name="id1-3-2-5-21-1-5-2-3-1">
                    <text:list-item text:style-override="id1-3-2-5-21-1-5-2-3-1-1">
                      <text:number>-</text:number>
                      <text:p text:style-name="table_al">Neem contact op met je leidinggevende als een brief of e-mailbericht een nare, onvriendelijke of bedreigende toon heeft. In onderling overleg kunnen maatregelen worden genomen.</text:p>
                    </text:list-item>
                    <text:list-item text:style-override="id1-3-2-5-21-1-5-2-3-1-2">
                      <text:number>-</text:number>
                      <text:p text:style-name="table_al">Een onacceptabele uiting via social media beantwoord je door een bericht te sturen dat de uiting ontoelaatbaar is en dat dit bericht zal worden verwijderd.</text:p>
                    </text:list-item>
                    <text:list-item text:style-override="id1-3-2-5-21-1-5-2-3-1-3">
                      <text:number>-</text:number>
                      <text:p text:style-name="table_al">In geval van doxing (aanbieden of verspreiden van identificerende persoonsgegevens) verzamel je zoveel mogelijk bewijsmateriaal van het incident.</text:p>
                    </text:list-item>
                  </text:list>
                </table:table-cell>
                <table:table-cell table:style-name="cell_frame_all" table:number-rows-spanned="1" table:number-columns-spanned="1">
                  <text:list text:style-name="id1-3-2-5-21-1-5-2-4-1">
                    <text:list-item text:style-override="id1-3-2-5-21-1-5-2-4-1-1">
                      <text:number>-</text:number>
                      <text:p text:style-name="table_al">Meld het incident via de QR-app of scan de QR-code.</text:p>
                    </text:list-item>
                    <text:list-item text:style-override="id1-3-2-5-21-1-5-2-4-1-2">
                      <text:number>-</text:number>
                      <text:p text:style-name="table_al">Meld het incident bij je leidinggevende.</text:p>
                    </text:list-item>
                    <text:list-item text:style-override="id1-3-2-5-21-1-5-2-4-1-3">
                      <text:number>-</text:number>
                      <text:p text:style-name="table_al">Indien gewenst: doe aangifte bij de politie.</text:p>
                    </text:list-item>
                  </text:list>
                </table:table-cell>
              </table:table-row>
              <table:table-row table:style-name="row">
                <table:table-cell table:style-name="cell_frame_all" table:number-rows-spanned="1" table:number-columns-spanned="1">
                  <text:p text:style-name="table_al">
                    <text:span text:style-name="nadrukvet">(Interne/Externe)</text:span>
                  </text:p>
                  <text:p text:style-name="table_al">
                    <text:span text:style-name="nadrukvet">Bijeenkomsten</text:span>
                  </text:p>
                </table:table-cell>
                <table:table-cell table:style-name="cell_frame_all" table:number-rows-spanned="1" table:number-columns-spanned="1">
                  <text:list text:style-name="id1-3-2-5-21-1-5-3-2-1">
                    <text:list-item text:style-override="id1-3-2-5-21-1-5-3-2-1-1">
                      <text:number>-</text:number>
                      <text:p text:style-name="table_al">Blijf kalm en vriendelijk en laat je niet uitlokken tot een agressieve tegenreactie.</text:p>
                    </text:list-item>
                    <text:list-item text:style-override="id1-3-2-5-21-1-5-3-2-1-2">
                      <text:number>-</text:number>
                      <text:p text:style-name="table_al">Licht gemeentelijke regels alleen toe, verdedig ze niet.</text:p>
                    </text:list-item>
                    <text:list-item text:style-override="id1-3-2-5-21-1-5-3-2-1-3">
                      <text:number>-</text:number>
                      <text:p text:style-name="table_al">Verwijs naar je leidinggevende voor een inhoudelijke reactie.</text:p>
                    </text:list-item>
                    <text:list-item text:style-override="id1-3-2-5-21-1-5-3-2-1-4">
                      <text:number>-</text:number>
                      <text:p text:style-name="table_al">Verwijs naar de schriftelijke klachtenprocedure.</text:p>
                    </text:list-item>
                    <text:list-item text:style-override="id1-3-2-5-21-1-5-3-2-1-5">
                      <text:number>-</text:number>
                      <text:p text:style-name="table_al">Hou afstand en zorg dat je weg kan als dat moet (niet met je rug naar een muur of ander groot voorwerp).</text:p>
                    </text:list-item>
                    <text:list-item text:style-override="id1-3-2-5-21-1-5-3-2-1-6">
                      <text:number>-</text:number>
                      <text:p text:style-name="table_al">Ga niet in discussie met omstanders.</text:p>
                    </text:list-item>
                    <text:list-item text:style-override="id1-3-2-5-21-1-5-3-2-1-7">
                      <text:number>-</text:number>
                      <text:p text:style-name="table_al">Geef aan dat agressief gedrag niet acceptabel is en beëindig het gesprek. </text:p>
                    </text:list-item>
                    <text:list-item text:style-override="id1-3-2-5-21-1-5-3-2-1-8">
                      <text:number>-</text:number>
                      <text:p text:style-name="table_al">Probeer de bedreigende situatie zo snel mogelijk te beëindigen.</text:p>
                    </text:list-item>
                  </text:list>
                </table:table-cell>
                <table:table-cell table:style-name="cell_frame_all" table:number-rows-spanned="1" table:number-columns-spanned="1">
                  <text:list text:style-name="id1-3-2-5-21-1-5-3-3-1">
                    <text:list-item text:style-override="id1-3-2-5-21-1-5-3-3-1-1">
                      <text:number>-</text:number>
                      <text:p text:style-name="table_al">Als je dat niet lukt om de agressie te verminderen, schakel dan collega’s of anderen in.</text:p>
                    </text:list-item>
                    <text:list-item text:style-override="id1-3-2-5-21-1-5-3-3-1-2">
                      <text:number>-</text:number>
                      <text:p text:style-name="table_al">Als de situatie uit de hand loopt of dreigt te escaleren: bel 112.</text:p>
                    </text:list-item>
                    <text:list-item text:style-override="id1-3-2-5-21-1-5-3-3-1-3">
                      <text:number>-</text:number>
                      <text:p text:style-name="table_al">Onthoudt het signalement van de dader en vraag omstanders aanwezig te blijven en te getuigen (noteer naam en adres).</text:p>
                    </text:list-item>
                    <text:list-item text:style-override="id1-3-2-5-21-1-5-3-3-1-4">
                      <text:number>-</text:number>
                      <text:p text:style-name="table_al">Meld het incident direct telefonisch bij je leidinggevende</text:p>
                    </text:list-item>
                    <text:list-item text:style-override="id1-3-2-5-21-1-5-3-3-1-5">
                      <text:number>-</text:number>
                      <text:p text:style-name="table_al">Bescherm jezelf in geval van fysiek geweld.</text:p>
                    </text:list-item>
                  </text:list>
                </table:table-cell>
                <table:table-cell table:style-name="cell_frame_all" table:number-rows-spanned="1" table:number-columns-spanned="1">
                  <text:list text:style-name="id1-3-2-5-21-1-5-3-4-1">
                    <text:list-item text:style-override="id1-3-2-5-21-1-5-3-4-1-1">
                      <text:number>-</text:number>
                      <text:p text:style-name="table_al">Meld het incident via de GIR-app of scan de QR-code</text:p>
                    </text:list-item>
                    <text:list-item text:style-override="id1-3-2-5-21-1-5-3-4-1-2">
                      <text:number>-</text:number>
                      <text:p text:style-name="table_al">Meld het incident bij je leidinggevende</text:p>
                    </text:list-item>
                    <text:list-item text:style-override="id1-3-2-5-21-1-5-3-4-1-3">
                      <text:number>-</text:number>
                      <text:p text:style-name="table_al">Bespreek het voorval met je leidinggevende.</text:p>
                    </text:list-item>
                    <text:list-item text:style-override="id1-3-2-5-21-1-5-3-4-1-4">
                      <text:number>-</text:number>
                      <text:p text:style-name="table_al">Indien gewenst: doe aangifte bij de politie</text:p>
                    </text:list-item>
                  </text:list>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4-1-1" style:parent-style-name="Standard">
      <style:paragraph-properties style:line-spacing="0mm" style:text-autospace="none" ofo:line-height="0.001cm"/>
    </style:style>
    <style:style style:family="graphic" style:name="illustratie_id1-3-2-2-1-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947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twijk</meta:user-defined>
    <meta:user-defined meta:name="OVERHEID.Informatietype/DC.type">officiële publicatie</meta:user-defined>
    <meta:user-defined meta:name="OVERHEIDop.Rubriek/DC.type">beleidsregel</meta:user-defined>
    <meta:user-defined meta:name="OVERHEID.Gemeente/DCTERMS.publisher">Katwijk</meta:user-defined>
    <meta:user-defined meta:name="OVERHEID.Gemeente/OVERHEID.authority">Katwijk</meta:user-defined>
    <meta:user-defined meta:name="OVERHEID.TaxonomieBeleidsagendaDecentraal/OVERHEID.category">Bestuur | Organisatie en beleid</meta:user-defined>
    <meta:user-defined meta:name="DC.source">Onbekend</meta:user-defined>
    <meta:user-defined meta:name="OVERHEIDop.referentienummer">Z3794998 D3930750  </meta:user-defined>
    <meta:user-defined meta:name="DCTERMS.alternative">Agressieprotocol gemeente Katwijk</meta:user-defined>
    <dc:language>nl</dc:language>
    <meta:user-defined meta:name="OVERHEIDop.locatietype/OVERHEIDop.gebiedsmarkering">Gemeente</meta:user-defined>
    <meta:user-defined meta:name="DC.title">Agressieprotocol gemeente Katwijk</meta:user-defined>
    <meta:user-defined meta:name="DCTERMS.W3CDTF/DCTERMS.available">2026-08-10</meta:user-defined>
    <meta:user-defined meta:name="DCTERMS.W3CDTF/OVERHEIDop.jaargang">2026</meta:user-defined>
    <meta:user-defined meta:name="OVERHEIDop.publicationIssue">379472</meta:user-defined>
    <meta:user-defined meta:name="OVERHEIDop.betreftRegeling">CVDR765452_1</meta:user-defined>
    <meta:user-defined meta:name="xs:date/OVERHEIDop.startdatum">2026-08-11</meta:user-defined>
    <meta:user-defined meta:name="OVERHEIDop.GmbID/DC.identifier">gmb-2026-379472</meta:user-defined>
    <meta:user-defined meta:name="OVERHEIDop.versieInformatie"/>
  </office:meta>
</office:document-meta>
</file>