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en ontheffing van artikel 35 Alcoholwet voor een gouden bruiloft op 27-08-2026 op locatie Hellegatweg 27, 4891 ST Rijsberg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6 augustus 2026 een besluit genomen op de aanvraag, geregistreerd onder zaaknummer 0879ZV202600934, voor een ontheffing in het kader van artikel 35 van de Alcoholwet voor een gouden bruiloft op 27-08-2026 op locatie Hellegatweg 27, 4891 ST Rijsbergen.</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934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7 augustus 2026 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7946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6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6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934</meta:user-defined>
    <dc:language>nl</dc:language>
    <meta:user-defined meta:name="OVERHEIDop.locatietype/OVERHEIDop.gebiedsmarkering">Punt</meta:user-defined>
    <meta:user-defined meta:name="DC.title">Kennisgeving een ontheffing van artikel 35 Alcoholwet voor een gouden bruiloft op 27-08-2026 op locatie Hellegatweg 27, 4891 ST Rijsbergen</meta:user-defined>
    <meta:user-defined meta:name="DCTERMS.W3CDTF/DCTERMS.available">2026-08-10</meta:user-defined>
    <meta:user-defined meta:name="DCTERMS.W3CDTF/OVERHEIDop.jaargang">2026</meta:user-defined>
    <meta:user-defined meta:name="OVERHEIDop.publicationIssue">379468</meta:user-defined>
    <meta:user-defined meta:name="OVERHEIDop.GmbID/DC.identifier">gmb-2026-379468</meta:user-defined>
    <meta:user-defined meta:name="OVERHEIDop.versieInformatie"/>
  </office:meta>
</office:document-meta>
</file>