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de Wieber</text:p>
            <text:p text:style-name="common-al">Locatie: de Wieber is hierbij afgesloten door middel van een tijdelijke verkeersmaatregel</text:p>
            <text:p text:style-name="common-al">Datum/periode: op 5 september 2026 van 11.00 tot 23.59 uur.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67</meta:user-defined>
    <meta:user-defined meta:name="OVERHEIDop.GmbID/DC.identifier">gmb-2026-379467</meta:user-defined>
    <meta:user-defined meta:name="OVERHEIDop.versieInformatie"/>
  </office:meta>
</office:document-meta>
</file>