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3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7">
      <text:list-level-style-bullet style:num-suffix="" text:bullet-char="​" text:level="1">
        <style:list-level-properties text:min-label-width="10mm"/>
      </text:list-level-style-bullet>
    </text:list-style>
    <text:list-style style:name="id1-3-2-2-1-37-1">
      <text:list-level-style-bullet style:num-suffix="" text:bullet-char="​" text:level="1">
        <style:list-level-properties text:min-label-width="10mm"/>
      </text:list-level-style-bullet>
    </text:list-style>
    <text:list-style style:name="id1-3-2-2-1-39">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9-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0">
      <text:list-level-style-bullet style:num-suffix="" text:bullet-char="​" text:level="1">
        <style:list-level-properties text:min-label-width="10mm"/>
      </text:list-level-style-bullet>
    </text:list-style>
    <text:list-style style:name="id1-3-2-2-1-40-1">
      <text:list-level-style-bullet style:num-suffix="" text:bullet-char="​" text:level="1">
        <style:list-level-properties text:min-label-width="10mm"/>
      </text:list-level-style-bullet>
    </text:list-style>
    <text:list-style style:name="id1-3-2-2-1-42">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2-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44-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Verkeersbesluit – Aanwijzen elektrische oplaadplekken voor elektrische voertuigen batch 311</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aanwijzen van elektrische oplaadplekken voor elektrische voertuigen in Den Haag</text:p>
            <text:p text:style-name="common-al">Ons kenmerk: VTH2026-55189</text:p>
            <text:p text:style-name="common-al">Categorie: Verkeersbesluit </text:p>
            <text:p text:style-name="common-al"/>
            <text:p text:style-name="common-al">
            <text:span text:style-name="nadrukvet">
              <text:span text:style-name="nadrukcur">Stadsdeel:</text:span>
            </text:span>
          </text:p>
            <text:p text:style-name="common-al">Centrum, Escamp, Haagse Hout, Laak, Leidschenveen-Ypenburg, Loosduinen, Scheveningen en Segbroek</text:p>
            <text:p text:style-name="common-al"/>
            <text:p text:style-name="common-al">
            <text:span text:style-name="nadrukvet">
              <text:span text:style-name="nadrukcur">Locatie(s):</text:span>
            </text:span>
          </text:p>
            <text:p text:style-name="common-al">Diversen</text:p>
            <text:p text:style-name="common-al"/>
            <text:p text:style-name="common-al">BURGEMEESTER EN WETHOUDERS VAN DEN HAAG, </text:p>
            <text:p text:style-name="common-al"/>
            <text:p text:style-name="common-al">gelezen het op 7 april 2026 ingekomen verzoek van gemeente Den Haag, DSB, Opdrachtgeving tot het nemen van een verkeersbesluit voor het aanwijzen van een aantal parkeerplaatsen als oplaadpunt voor elektrische voertuigen door middel van plaatsing van het bord E08c en plaatsing van het bord E08c met onderbord met de tekst (“10:00 - 22:00 uur”) op verschillende locaties in de gemeente Den Haag; </text:p>
            <text:p text:style-name="common-al"/>
            <text:p text:style-name="common-al">gelezen de op 11 juni 2026 ontvangen brief van de Politie Den Haag, Dienst Regionale Operationele Samenwerking, Afdeling Infrastructuur, Team Verkeer, met daarin een positief advies; </text:p>
            <text:p text:style-name="common-al">overwegende,</text:p>
            <text:p text:style-name="common-al">dat de gemeente Den Haag elektrisch vervoer stimuleert. Daarom is er in 2012 gestart met het plaatsen van openbare laadpalen. Het is de wens van de gemeente Den Haag om meer laadpalen te realiseren. De gemeente Den Haag plaatst openbare laadpalen. Dit geschiedt enerzijds vraag gestuurd door burgers en bedrijven, anderzijds door de gemeente Den Haag zelf, mede op basis van gebruiksdata. In het coalitieakkoord 2022-2026 is opgenomen dat het college het aantal laadpalen voor elektrisch aangedreven voertuigen verder wil uitbreiden;</text:p>
            <text:p text:style-name="common-al">dat in het verkeersbesluit wordt gevraagd naar 2 gereserveerde parkeervakken. Bij de realisatie van de openbare laadpaal wordt kort erna één laadvak ingericht. Bij een stijgende vraag naar laadmogelijkheden, wordt de tweede laadvak ook ingericht. Gezien de steeds sneller groeiende behoefte naar elektrisch laden in de openbare ruimte en de te plaatsen laadpalen twee laad-aansluitingen hebben, wordt bij aanvraag van dit verkeersbesluit verzocht om voor deze locaties alvast twee parkeerplaatsen aan te wijzen (Rotterdams model). Dit om bij de verwachte behoefte voor een tweede oplaadplaats deze snel kan worden ingericht. Op die manier kan een (strategisch) netwerk ontstaan, dat zoveel mogelijk dekkend is;</text:p>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list text:style-name="id1-3-2-2-1-22">
              <text:list-item text:style-override="id1-3-2-2-1-22-1">
                <text:number>-</text:number>
                <text:p text:style-name="al">het instandhouden van de weg en het waarborgen van de bruikbaarheid daarvan;</text:p>
              </text:list-item>
            </text:list>
            <text:p text:style-name="common-al"/>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text:p>
            <text:p text:style-name="common-al">
            <text:span text:style-name="nadrukvet">dat binnen de gestelde termijn acht zienswijzen zijn ontvangen. De zienswijzen zijn in de besluitvorming betrokken en zijn terug te vinden in de externe bijlage onder ‘Nota van beantwoording’;</text:span>
          </text:p>
            <text:p text:style-name="common-al">
            <text:span text:style-name="nadrukvet">dat de ingebrachte zienswijzen aanleiding hebben gegeven om de locatie Vinkensteynstraat (t.h.v. nummer 143) uit dit besluit te halen; </text:span>
          </text:p>
            <text:p text:style-name="common-al">
            <text:span text:style-name="nadrukvet">dat de ingebrachte zienswijzen voor het overige geen aanleiding geven tot aanpassing van de besluitvorming;</text:span>
          </text:p>
            <text:p text:style-name="common-al">dat ten aanzien van de onderhavige verkeersmaatregel(en) het overleg als bedoeld in artikel 24 van het Besluit administratieve bepalingen inzake het wegverkeer heeft plaatsgevonden;</text:p>
            <text:p text:style-name="common-al">dat de betreffende weggedeelten in beheer zijn bij de gemeente Den Haag en zijn gelegen binnen de bebouwde kom van die gemeente;</text:p>
            <text:p text:style-name="common-al">gelet op de mandaatregeling van burgemeester en wethouders van Den Haag en het daarop gebaseerde ondermandaatbesluit;</text:p>
            <text:p text:style-name="common-al"/>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list text:style-name="id1-3-2-2-1-36">
              <text:list-item text:style-override="id1-3-2-2-1-36-1">
                <text:number>I.</text:number>
                <text:p text:style-name="al">door het plaatsen van borden volgens model E08c van Bijlage 1 van het Reglement verkeersregels en verkeerstekens 1990 (Stb. 459, 1990), met onderbord met de tekst: “10:00 – 22:00 uur, alsmede het aanbrengen van een kruismarkering, onderstaande weggedeelten aan te wijzen als parkeergelegenheid alleen bestemd voor de voertuigcategorie of groep die op het bord is aangegeven (tevens inhoudende een parkeerverbod voor andere voertuig categorieën), dit gedurende de genoemde uren en zoals aangegeven situatietekening:</text:p>
              </text:list-item>
            </text:list>
            <text:list text:style-name="id1-3-2-2-1-37">
              <text:list-item text:style-override="id1-3-2-2-1-37-1">
                <text:number/>
                <text:p text:style-name="al">I.01: Waldeck Pyrmontkade 683 (2 langsparkeervakken)/Centrum;</text:p>
                <text:p text:style-name="al">I.02: Veenkade 38 (2 langsparkeervakken)/Centrum;</text:p>
                <text:p text:style-name="al">I.03: Wolterbeekstraat 34 (2 langsparkeervakken)/Centrum;</text:p>
                <text:p text:style-name="al">I.04: Lau Mazirellaan 323 (2 insteekparkeervakken)/Centrum;</text:p>
                <text:p text:style-name="al">I.05: Jacob Schorerlaan 91 (2 insteekparkeervakken)/Centrum;</text:p>
                <text:p text:style-name="al">I.06: Marktweg 188 (2 insteekparkeervakken)/Centrum;</text:p>
                <text:p text:style-name="al">I.07: Gerrit Achterbergstraat 40 (2 insteekparkeervakken)/Escamp;</text:p>
                <text:p text:style-name="al">I.08: Edgar du Perronstraat 2 (2 insteekparkeervakken)/Escamp;</text:p>
                <text:p text:style-name="al">I.09: Carry van Bruggenhof 130 (2 langsparkeervakken)/Escamp;</text:p>
                <text:p text:style-name="al">I.10: Wachtumstraat 6 (2 langsparkeervakken)/Escamp;</text:p>
                <text:p text:style-name="al">I.11: Zuidlarenstraat 1 (2 langsparkeervakken)/Escamp;</text:p>
                <text:p text:style-name="al">I.12: Norgstraat 12 (2 langsparkeervakken)/Escamp;</text:p>
                <text:p text:style-name="al"> I.13: Roggekamp 180 (2 langsparkeervakken)/Haagse Hout;</text:p>
                <text:p text:style-name="al"> I.14: Van Akenstraat 11 (2 langsparkeervakken)/Haagse Hout;</text:p>
                <text:p text:style-name="al"> I.15: Van Soutelandelaan 4 (2e paal) (2 langsparkeervakken)/Haagse Hout;</text:p>
                <text:p text:style-name="al">I.16: Stalpertstraat 2 (2 langsparkeervakken)/Haagse Hout;</text:p>
                <text:p text:style-name="al">I.17: Van Alkemadelaan 530 (2 langsparkeervakken)/Haagse Hout;</text:p>
                <text:p text:style-name="al">I.18: Allard Piersonlaan 141 (2 langsparkeervakken)/Laak;</text:p>
                <text:p text:style-name="al"> I.19: Haverschmidtstraat 76 (2 langsparkeervakken)/Laak;</text:p>
                <text:p text:style-name="al"> I.20: Paets van Troostwijkstraat 93W (2 langsparkeervakken)/Laak;</text:p>
                <text:p text:style-name="al"> I.21: Schlegelstraat 193 (2 langsparkeervakken)/Laak;</text:p>
                <text:p text:style-name="al"> I.22: Burgersdijkstraat 1 (2 langsparkeervakken)/Laak;</text:p>
                <text:p text:style-name="al"> I.23: 1e van der Kunstraat 71 (2 langsparkeervakken)/Laak;</text:p>
                <text:p text:style-name="al"> I.24: Calandkade 157 (2 langsparkeervakken)/Laak;</text:p>
                <text:p text:style-name="al"> I.25: Tak van Poortvlietstraat 80 (2 insteekparkeervakken)/Laak;</text:p>
                <text:p text:style-name="al"> I.26: Isingstraat 165A (2 insteekparkeervakken)/Laak;</text:p>
                <text:p text:style-name="al"> I.27: Van den Berghstraat 2 (2 langsparkeervakken)/Laak;</text:p>
                <text:p text:style-name="al"> I.28: Miquelstraat 120A (2 langsparkeervakken)/Laak;</text:p>
                <text:p text:style-name="al"> I.29: Piet Paaltjensstraat 6 (2 langsparkeervakken)/Laak;</text:p>
                <text:p text:style-name="al"> I.30: Jan van Beersstraat 29 (2 langsparkeervakken)/Laak;</text:p>
                <text:p text:style-name="al"> I.31: Capadosestraat 38 (2 langsparkeervakken)/Laak;</text:p>
                <text:p text:style-name="al"> I.32: Middenstraat 60 (2 insteekparkeervakken)/Laak;</text:p>
                <text:p text:style-name="al"> I.33: Aspasialaan 7 (2 insteekparkeervakken)/LeidschenveenYpenburg;</text:p>
                <text:p text:style-name="al"> I.34: Oude Polderweg 83 (2 langsparkeervakken)/LeidschenveenYpenburg;</text:p>
                <text:p text:style-name="al"> I.35: Frank van Hulsentoplaan 49 (2 langsparkeervakken)/LeidschenveenYpenburg;</text:p>
                <text:p text:style-name="al"> I.36: Gerard Doggerlaan 47 (2 langsparkeervakken)/LeidschenveenYpenburg;</text:p>
                <text:p text:style-name="al"> I.37: Balsemienlaan 64 (2 langsparkeervakken)/Loosduinen;</text:p>
                <text:p text:style-name="al"> I.38: Kerketuinenweg 45 (2 langsparkeervakken)/Loosduinen;</text:p>
                <text:p text:style-name="al"> I.39: Catharina van Rennesstraat 4A (2 insteekparkeervakken)/Loosduinen;</text:p>
                <text:p text:style-name="al"> I.40: Palestrinaweg 250 (2 insteekparkeervakken)/Loosduinen;</text:p>
                <text:p text:style-name="al"> I.41: Duke Ellingtonstraat 127 (2 insteekparkeervakken)/Loosduinen;</text:p>
                <text:p text:style-name="al"> I.42: Strausslaan 166 (2 insteekparkeervakken)/Loosduinen;</text:p>
                <text:p text:style-name="al"> I.43: Jan van Houtstraat 134 (2 langsparkeervakken)/Scheveningen;</text:p>
                <text:p text:style-name="al"> I.44: Willem de Zwijgerlaan 90 (2 insteekparkeervakken)/Scheveningen;</text:p>
                <text:p text:style-name="al"> I.45: Van Sint Aldegondeplein tov 17 (3e paal) (2 insteekparkeervakken)/Scheveningen;</text:p>
                <text:p text:style-name="al"> I.46: 2e Braamstraat 2 (2 langsparkeervakken)/Segbroek;</text:p>
                <text:p text:style-name="al"> I.47: Thorbeckelaan 29 (2e paal) (2 insteekparkeervakken)/Segbroek;</text:p>
                <text:p text:style-name="al"> I.48: Thorbeckelaan 29 (3e paal) (2 insteekparkeervakken)/Segbroek;</text:p>
                <text:p text:style-name="al"> I.49: Citroenstraat 2 (2 langsparkeervakken)/Segbroek;</text:p>
                <text:p text:style-name="al"> I.50: Goudreinetstraat 223 (2 langsparkeervakken)/Segbroek;</text:p>
                <text:p text:style-name="al"> I.51: Abrikozenstraat 55 (2 langsparkeervakken)/Segbroek;</text:p>
                <text:p text:style-name="al"> I.52: Mient 119 (2 langsparkeervakken)/Segbroek;</text:p>
                <text:p text:style-name="al"> I.53: Watervlierstraat 2 (2 langsparkeervakken)/Segbroek;</text:p>
                <text:p text:style-name="al"> I.54: Moerbeiplein 2 (2 insteekparkeervakken)/Segbroek;</text:p>
                <text:p text:style-name="al"> I.55: Blauwe Zegge 25 (2 insteekparkeervakken)/Ypenburg;</text:p>
                <text:p text:style-name="al"> I.56: Wilde Gagel 67 (2 insteekparkeervakken)/Ypenburg</text:p>
              </text:list-item>
            </text:list>
            <text:p text:style-name="common-al"/>
            <text:list text:style-name="id1-3-2-2-1-39">
              <text:list-item text:style-override="id1-3-2-2-1-39-1">
                <text:number>II.</text:number>
                <text:p text:style-name="al">door het plaatsen van een bord volgens model E08c van Bijlage 1 van het Reglement verkeersregels en verkeerstekens 1990 (Stb. 459, 1990, alsmede het aanbrengen van een kruismarkering de onderstaande weggedeelten aan te wijzen als parkeergelegenheid alleen bestemd voor de voertuig- categorie of groep die op het bord is aangegeven (tevens inhoudende een parkeerverbod voor andere voertuig categorieën), dit zoals aangegeven op de hierna genoemde situatietekeningen:</text:p>
              </text:list-item>
            </text:list>
            <text:list text:style-name="id1-3-2-2-1-40">
              <text:list-item text:style-override="id1-3-2-2-1-40-1">
                <text:number/>
                <text:p text:style-name="al">II.1: De Luttestraat 5 (2 langsparkeervakken)/Escamp; </text:p>
                <text:p text:style-name="al">II.2: Hoogeveenlaan 2 (2 langsparkeervakken)/Escamp;</text:p>
                <text:p text:style-name="al">II.3: Bentelostraat 51 (2 langsparkeervakken)/Escamp;</text:p>
                <text:p text:style-name="al">II.4: Zweeloostraat 8 (hoek Hengelolaan) (2 langsparkeervakken)/Escamp;</text:p>
                <text:p text:style-name="al">II.5: Hengelolaan 427 (2 insteekparkeervakken)/Escamp;</text:p>
                <text:p text:style-name="al">II.6: Isabellaland 1718 (2 langsparkeervakken)/Haagse Hout;</text:p>
                <text:p text:style-name="al">II.7: Onyxhorst 49 (2 langsparkeervakken)/Haagse Hout;</text:p>
                <text:p text:style-name="al">II.8: Theo Mann Bouwmeesterlaan 205 (3e paal) (2 insteekparkeervakken)/Haagse Hout;</text:p>
                <text:p text:style-name="al">II.9: Bloklandenplein 17 (2 langsparkeervakken)/Haagse Hout;</text:p>
                <text:p text:style-name="al">II.10: Carel Reinierszkade 319 (2 langsparkeervakken)/Haagse Hout;</text:p>
                <text:p text:style-name="al">II.11: Benoordenhoutseweg 254 (2 langsparkeervakken)/Haagse Hout;</text:p>
                <text:p text:style-name="al">II.12: Nyelantstraat 8 (2e paal) (2 insteekparkeervakken)/Haagse Hout;</text:p>
                <text:p text:style-name="al">II.13: Mesdagstraat 118 (2 insteekparkeervakken)/Haagse Hout;</text:p>
                <text:p text:style-name="al">II.14: Nassau Zuilensteinstraat 1 (2 langsparkeervakken)/Haagse Hout;</text:p>
                <text:p text:style-name="al">II.15: Nassau Ouwerkerkstraat 1 (2 langsparkeervakken)/Haagse Hout;</text:p>
                <text:p text:style-name="al">II.16: Nassau Odijckstraat 21 (2 langsparkeervakken)/Haagse Hout;</text:p>
                <text:p text:style-name="al">II.17: Jozef Israëlsplein 1G (2 langsparkeervakken)/Haagse Hout;</text:p>
                <text:p text:style-name="al">II.18: Rosseelsstraat 113 (2 insteekparkeervakken)/Laak;</text:p>
                <text:p text:style-name="al">II.19: Schimmelweg 5 (2 langsparkeervakken)/Laak;</text:p>
                <text:p text:style-name="al">II.20: Van der Stoklaan 1 (2 langsparkeervakken)/Leidschenveen Ypenburg;</text:p>
                <text:p text:style-name="al">II.21: Aspasialaan 17 (2e paal) (2 insteekparkeervakken)/Leidschenveen Ypenburg;</text:p>
                <text:p text:style-name="al">II.22: Boomblauwtjelaan 21 (2 insteekparkeervakken)/Leidschenveen Ypenburg;</text:p>
                <text:p text:style-name="al">II.23: Dagpauwooglaan 95 (2 langsparkeervakken)/Leidschenveen Ypenburg;</text:p>
                <text:p text:style-name="al">II.24: Vrouw Avenweg 249 (2 langsparkeervakken)/Leidschenveen Ypenburg;</text:p>
                <text:p text:style-name="al">II.25: Boekelermeerstraat 34 (2 insteekparkeervakken)/Leidschenveen Ypenburg;</text:p>
                <text:p text:style-name="al">II.26: Mozartlaan 211 (2 langsparkeervakken)/Loosduinen;</text:p>
                <text:p text:style-name="al">II.27: Heliotrooplaan 354 (2 langsparkeervakken)/Loosduinen;</text:p>
                <text:p text:style-name="al">II.28: Heliotrooplaan 410 (2 langsparkeervakken)/Loosduinen;</text:p>
                <text:p text:style-name="al">II.29: Teunisbloemplein 21 (2 insteekparkeervakken)/Loosduinen;</text:p>
                <text:p text:style-name="al">II.30: Godetiaweg 3 (2 langsparkeervakken)/Loosduinen;</text:p>
                <text:p text:style-name="al">II.31: Zilverstraat 95 (2 langsparkeervakken)/Loosduinen;</text:p>
                <text:p text:style-name="al">II.32: Jean François van Royenweg 22 (2 langsparkeervakken)/Scheveningen;</text:p>
                <text:p text:style-name="al">II.33: Duinroosweg 7 (2 langsparkeervakken)/Scheveningen;</text:p>
                <text:p text:style-name="al">II.34: Van Lumeystraat 2 (2 langsparkeervakken)/Scheveningen;</text:p>
                <text:p text:style-name="al">II.35: Willem de Zwijgerlaan 157 (2 langsparkeervakken)/Scheveningen;</text:p>
                <text:p text:style-name="al">II.36: Westduinweg 69 (2 langsparkeervakken)/Scheveningen;</text:p>
                <text:p text:style-name="al">II.37: Van Lumeystraat 110 (2 langsparkeervakken)/Scheveningen;</text:p>
                <text:p text:style-name="al">II.38: De Perponcherstraat 97 (2 insteekparkeervakken)/Segbroek;</text:p>
                <text:p text:style-name="al">II.39: Wollegras 25 (2 insteekparkeervakken)/Ypenburg;</text:p>
              </text:list-item>
            </text:list>
            <text:p text:style-name="common-al"/>
            <text:list text:style-name="id1-3-2-2-1-42">
              <text:list-item text:style-override="id1-3-2-2-1-42-1">
                <text:number>I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list-item>
            </text:list>
            <text:p text:style-name="common-al"/>
            <text:list text:style-name="id1-3-2-2-1-44">
              <text:list-item text:style-override="id1-3-2-2-1-44-1">
                <text:number>IV.</text:number>
                <text:p text:style-name="al">dat bovengenoemde maatregel(en) gelden op de wijze als aangegeven op de bij dit besluit behorende en daar onlosmakelijk deel van uitmakende situatietekening, die kan worden ingezien bij het Haags Informatiecentrum, Spui 70, Den Haag;</text:p>
              </text:list-item>
            </text:list>
            <text:p text:style-name="common-al"/>
            <text:p text:style-name="common-al">
            <text:span text:style-name="nadrukvet">Burgemeester en wethouders van Den Haag,</text:span>
          </text:p>
            <text:p text:style-name="common-al">
            <text:span text:style-name="nadrukvet">namens deze:</text:span>
          </text:p>
            <text:p text:style-name="common-al">
            <text:span text:style-name="nadrukvet">[geanonimiseerd]</text:spa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1</text:span>
          </text:p>
            <text:p text:style-name="common-al"/>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style-name="common-al">U kunt uw bezwaarschrift indienen via <text:a xlink:href="http://www.denhaag.nl/bezwaar" xlink:type="simple">www.denhaag.nl/bezwaar</text:a>. U heeft hiervoor uw DigiD nodig. Op <text:a xlink:href="http://www.denhaag.nl/bezwaar" xlink:type="simple">www.denhaag.nl/bezwaar</text:a> vindt u meer informatie. U kunt ons geen e-mail sturen.</text:p>
            <text:p text:style-name="common-al">U kunt uw bezwaarschrift ook per post sturen naar:</text:p>
            <text:p text:style-name="common-al"/>
            <text:p text:style-name="common-al">Burgemeester en wethouders van Den Haag, </text:p>
            <text:p text:style-name="common-al">AWB / bezwaar</text:p>
            <text:p text:style-name="common-al">Postbus 12 600 </text:p>
            <text:p text:style-name="common-al">2500 DJ DEN HAAG</text:p>
            <text:p text:style-name="common-al"/>
            <text:p text:style-name="common-al">Zet in uw bezwaarschrift:</text:p>
            <text:p text:style-name="common-al">Uw naam, adres, telefoonnummer (waar wij u overdag kunnen bellen) en uw e-mailadres.</text:p>
            <text:p text:style-name="common-al">De datum en uw handtekening.</text:p>
            <text:p text:style-name="common-al">Een duidelijke omschrijving van het besluit waartegen u bezwaar maakt. Stuur een kopie van het besluit mee. En noem het kenmerk.</text:p>
            <text:p text:style-name="common-al">De redenen/argumenten waarom u het niet eens bent met het besluit. </text:p>
            <text:p text:style-name="common-al">Eventuele bijlagen/ bewijsstukken die uw bezwaar ondersteunen.</text:p>
            <text:p text:style-name="common-al"/>
            <text:p text:style-name="common-al">Schrijft u namens iemand anders het bezwaar? Stuur dan ook een schriftelijke en ondertekende verklaring (volmacht) mee van de persoon namens wie u bezwaar maakt.</text:p>
            <text:p text:style-name="common-al"/>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style-name="common-al">U kunt dit verzoek indienen bij de rechtbank Den Haag. Voor de behandeling van dit verzoek worden kosten in rekening gebracht (griffierecht).</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46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6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6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Verkeersbesluit – Aanwijzen elektrische oplaadplekken voor elektrische voertuigen batch 311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keersbesluit – Aanwijzen elektrische oplaadplekken voor elektrische voertuigen batch 311</meta:user-defined>
    <meta:user-defined meta:name="DCTERMS.W3CDTF/DCTERMS.available">2026-08-10</meta:user-defined>
    <meta:user-defined meta:name="OVERHEIDop.externeBijlage">Nota van beantwoording Batch 311|exb-2026-28317</meta:user-defined>
    <meta:user-defined meta:name="OVERHEIDop.externeBijlage">Tekeningen Batch 311|exb-2026-28318</meta:user-defined>
    <meta:user-defined meta:name="DCTERMS.W3CDTF/OVERHEIDop.jaargang">2026</meta:user-defined>
    <meta:user-defined meta:name="OVERHEIDop.publicationIssue">379466</meta:user-defined>
    <meta:user-defined meta:name="OVERHEIDop.GmbID/DC.identifier">gmb-2026-379466</meta:user-defined>
    <meta:user-defined meta:name="OVERHEIDop.versieInformatie"/>
  </office:meta>
</office:document-meta>
</file>