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voor Energieopslag aan Bavelse Berg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Energieopslag aan Bavelse Berg Breda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Technische bouwactiviteit</text:p>
            <text:p text:style-name="common-al">De gemeente Breda heeft op 06-08-2026 van de aanvrager het verzoek gekregen om de beslissing uit te stell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1724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946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724</meta:user-defined>
    <meta:user-defined meta:name="DCTERMS.abstract">Energieopslag</meta:user-defined>
    <dc:language>nl</dc:language>
    <meta:user-defined meta:name="OVERHEIDop.locatietype/OVERHEIDop.gebiedsmarkering">Vlak</meta:user-defined>
    <meta:user-defined meta:name="DC.title">Opschorten beslistermijn voor Energieopslag aan Bavelse Berg Bred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63</meta:user-defined>
    <meta:user-defined meta:name="OVERHEIDop.GmbID/DC.identifier">gmb-2026-379463</meta:user-defined>
    <meta:user-defined meta:name="OVERHEIDop.versieInformatie"/>
  </office:meta>
</office:document-meta>
</file>