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exploiteren van een ippc-installatie voor het houden van varkens aan Enggraaf 26 te Haa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exploiteren van een ippc-installatie voor het houden van varkens (Veehouderij, Natura 2000-activiteit), Enggraaf 26, 4175 ER, in Haaften (30-07-2026) (geen bezwaar mogelijk), ODR26112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45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212</meta:user-defined>
    <dc:language>nl</dc:language>
    <meta:user-defined meta:name="OVERHEIDop.locatietype/OVERHEIDop.gebiedsmarkering">Adres</meta:user-defined>
    <meta:user-defined meta:name="DC.title">Aanvraag vergunning voor het exploiteren van een ippc-installatie voor het houden van varkens aan Enggraaf 26 te Haaf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57</meta:user-defined>
    <meta:user-defined meta:name="OVERHEIDop.GmbID/DC.identifier">gmb-2026-379457</meta:user-defined>
    <meta:user-defined meta:name="OVERHEIDop.versieInformatie"/>
  </office:meta>
</office:document-meta>
</file>