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edrijfs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ARA Industries</text:p>
            <text:p text:style-name="common-al">Activiteit: bedrijfsfeest 65 jarig jubileum</text:p>
            <text:p text:style-name="common-al">Locatie: Aalten</text:p>
            <text:p text:style-name="common-al">Datum/periode: op 4 september 2026 van 15.00 tot 24.00 uur 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bedrijfs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52</meta:user-defined>
    <meta:user-defined meta:name="OVERHEIDop.GmbID/DC.identifier">gmb-2026-379452</meta:user-defined>
    <meta:user-defined meta:name="OVERHEIDop.versieInformatie"/>
  </office:meta>
</office:document-meta>
</file>