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intern verbouwen van het bedrijfspand aan De Iepenwei 6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intern verbouwen van het bedrijfspand (Bouwactiviteit (omgevingsplan)), De Iepenwei 6, 4191 PD, in Geldermalsen (03-08-2026) (geen bezwaar mogelijk), ODR261129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45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292</meta:user-defined>
    <dc:language>nl</dc:language>
    <meta:user-defined meta:name="OVERHEIDop.locatietype/OVERHEIDop.gebiedsmarkering">Adres</meta:user-defined>
    <meta:user-defined meta:name="DC.title">Aanvraag vergunning voor het intern verbouwen van het bedrijfspand aan De Iepenwei 6 te Geldermal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450</meta:user-defined>
    <meta:user-defined meta:name="OVERHEIDop.GmbID/DC.identifier">gmb-2026-379450</meta:user-defined>
    <meta:user-defined meta:name="OVERHEIDop.versieInformatie"/>
  </office:meta>
</office:document-meta>
</file>