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24 augustus 2026 tot en met 6 november 2026 ter hoogte van Falconstraat 10, 1448WN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een melding plaatsen container van 24 augustus 2026 tot en met 6 november 2026 ter hoogte van Falconstraat 10, 1448WN Purmerend ontvangen. De melding is geregistreerd onder zaaknummer Z2026-00003248. De melding betreft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944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248</meta:user-defined>
    <meta:user-defined meta:name="DCTERMS.abstract">Betreft: melding op locatie Falconstraat thv nr 10, 1448WN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plaatsen container van 24 augustus 2026 tot en met 6 november 2026 ter hoogte van Falconstraat 10, 1448WN Purmere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42</meta:user-defined>
    <meta:user-defined meta:name="OVERHEIDop.GmbID/DC.identifier">gmb-2026-379442</meta:user-defined>
    <meta:user-defined meta:name="OVERHEIDop.versieInformatie"/>
  </office:meta>
</office:document-meta>
</file>