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fietsto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VVV Aalten, Bredevoort en Dinxperlo</text:p>
            <text:p text:style-name="common-al">Activiteit: fietstocht (korte en lange route) waarbij deelnemers opstappen bij 1 van de 3 VVV kantoren</text:p>
            <text:p text:style-name="common-al">Locatie: gemeente Aalten</text:p>
            <text:p text:style-name="common-al">Datum/periode: op 8, 9 en 10 september 2026, starten kan tussen 10.00 en 13.3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Gemeente Aalten - apv melding fietsto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37</meta:user-defined>
    <meta:user-defined meta:name="OVERHEIDop.GmbID/DC.identifier">gmb-2026-379437</meta:user-defined>
    <meta:user-defined meta:name="OVERHEIDop.versieInformatie"/>
  </office:meta>
</office:document-meta>
</file>