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zoek verlenging op verleende vergunning voor bouwplaatsinrichting afgezet met bouwhekken, Wassenaarstraat 43 5612E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6-003212</text:p>
            <text:p text:style-name="common-al">Omschrijving: verzoek verlenging op verleende vergunning voor bouwplaatsinrichting afgezet met bouwhekk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Wassenaarstraat 43 5612ET Eindhoven</text:p>
              </text:list-item>
            </text:list>
            <text:p text:style-name="common-al">Soort aanvraag: Gebruik openbare ruimte, Bouwplaatsinrichting klasse C</text:p>
            <text:p text:style-name="common-al">Besluit: Verleend deze is abusievelijk eerst gepubliceerd als verlengd</text:p>
            <text:p text:style-name="common-al">Datum verzending: 06-08-2026</text:p>
            <text:p text:style-name="common-al">Heeft u direct belang bij deze beslissing? Dan kunt u binnen zes weken, na 06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943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3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3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3212</meta:user-defined>
    <meta:user-defined meta:name="DCTERMS.abstract">verzoek verlenging op verleende vergunning voor bouwplaatsinrichting afgezet met bouwhekk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p aanvraag: verzoek verlenging op verleende vergunning voor bouwplaatsinrichting afgezet met bouwhekken, Wassenaarstraat 43 5612ET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30</meta:user-defined>
    <meta:user-defined meta:name="OVERHEIDop.GmbID/DC.identifier">gmb-2026-379430</meta:user-defined>
    <meta:user-defined meta:name="OVERHEIDop.versieInformatie"/>
  </office:meta>
</office:document-meta>
</file>