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Lúkster Heawei 2, 8405BX Lux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een melding ontvangen voor activiteiten waarvoor geen vergunningplicht geldt op de locatie Lúkster Heawei 2, 8405BX Luxwoude. De melding is geregistreerd onder zaaknummer Z2026-00004910. De melding betreft:</text:p>
            <text:p text:style-name="common-al">Toepassen van grond op of in de landbod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94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910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Melding melding Lúkster Heawei 2, 8405BX Luxwou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26</meta:user-defined>
    <meta:user-defined meta:name="OVERHEIDop.GmbID/DC.identifier">gmb-2026-379426</meta:user-defined>
    <meta:user-defined meta:name="OVERHEIDop.versieInformatie"/>
  </office:meta>
</office:document-meta>
</file>