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roenmarktkade 7-H 1016T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het gebruik en een kozijn op de begane grond ten behoeve van een woning</text:p>
            <text:p text:style-name="common-al">Zaakadres: Groenmarktkade 7-H 1016TA Amsterdam</text:p>
            <text:p text:style-name="common-al">Datum ontvangst: 01-07-2026</text:p>
            <text:p text:style-name="common-al">Zaaknummer: Z2026-028896</text:p>
            <text:p text:style-name="common-al">DSO-nummer: 202607010036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42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2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2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896</meta:user-defined>
    <meta:user-defined meta:name="DCTERMS.abstract">wijzigen van het gebruik en een kozijn op de begane grond ten behoeve van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Groenmarktkade 7-H 1016TA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23</meta:user-defined>
    <meta:user-defined meta:name="OVERHEIDop.GmbID/DC.identifier">gmb-2026-379423</meta:user-defined>
    <meta:user-defined meta:name="OVERHEIDop.versieInformatie"/>
  </office:meta>
</office:document-meta>
</file>