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terras en wijzigen voorgevel , Leidseweg 26-BS, 3531BA Utrecht, GU-Z2026-00635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541</text:p>
            <text:p text:style-name="common-al">Toelichting: het bouwen van een dakterras en wijzigen voorgevel </text:p>
            <text:p text:style-name="common-al">Datum ontvangst aanvraag: 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41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541</meta:user-defined>
    <meta:user-defined meta:name="DCTERMS.abstract">Toelichting: het bouwen van een dakterras en wijzigen voorgevel </meta:user-defined>
    <dc:language>nl</dc:language>
    <meta:user-defined meta:name="OVERHEIDop.locatietype/OVERHEIDop.gebiedsmarkering">Vlak</meta:user-defined>
    <meta:user-defined meta:name="DC.title">Aanvraag omgevingsvergunning, het bouwen van een dakterras en wijzigen voorgevel , Leidseweg 26-BS, 3531BA Utrecht, GU-Z2026-0063541</meta:user-defined>
    <meta:user-defined meta:name="OVERHEIDop.datumEindeReactietermijn">2026-09-29</meta:user-defined>
    <meta:user-defined meta:name="OVERHEIDop.terinzageleggingBG">https://jeleefomgeving.nl/inzien/002220647/e36f5651-5116-4c0c-8d36-fd57b73fe518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17</meta:user-defined>
    <meta:user-defined meta:name="OVERHEIDop.GmbID/DC.identifier">gmb-2026-379417</meta:user-defined>
    <meta:user-defined meta:name="OVERHEIDop.versieInformatie"/>
  </office:meta>
</office:document-meta>
</file>