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onderhouden van dak en dakgoten, 1e Achterstraat 1, 3512VL Utrecht, GU-Z2026-00635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523</text:p>
            <text:p text:style-name="common-al">Toelichting: het onderhouden van dak en dakgoten</text:p>
            <text:p text:style-name="common-al">Datum ontvangst aanvraag: 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941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1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1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523</meta:user-defined>
    <meta:user-defined meta:name="DCTERMS.abstract">Toelichting: het onderhouden van dak en dakgo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onderhouden van dak en dakgoten, 1e Achterstraat 1, 3512VL Utrecht, GU-Z2026-0063523</meta:user-defined>
    <meta:user-defined meta:name="OVERHEIDop.datumEindeReactietermijn">2026-09-29</meta:user-defined>
    <meta:user-defined meta:name="OVERHEIDop.terinzageleggingBG">https://jeleefomgeving.nl/inzien/002220647/a5789f3e-49ff-4862-a55e-513630887793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15</meta:user-defined>
    <meta:user-defined meta:name="OVERHEIDop.GmbID/DC.identifier">gmb-2026-379415</meta:user-defined>
    <meta:user-defined meta:name="OVERHEIDop.versieInformatie"/>
  </office:meta>
</office:document-meta>
</file>