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- Coppensdijk 10, V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  Opslaan van ontplofbare stoffen voor civiel gebruik</text:p>
            <text:p text:style-name="common-al">Locatie:  Coppensdijk 10, 5382 JT Vinkel</text:p>
            <text:p text:style-name="common-al">DSO-kenmerk:  2026071500746</text:p>
            <text:p text:style-name="common-al">Zaaknummer:  Z/511034</text:p>
            <text:p text:style-name="common-al">Datum ontvangen:  15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94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034</meta:user-defined>
    <dc:language>nl</dc:language>
    <meta:user-defined meta:name="OVERHEIDop.locatietype/OVERHEIDop.gebiedsmarkering">Adres</meta:user-defined>
    <meta:user-defined meta:name="DC.title">Gemeente 's-Hertogenbosch - Melding Besluit activiteiten leefomgeving (Bal) - Coppensdijk 10, Vink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13</meta:user-defined>
    <meta:user-defined meta:name="OVERHEIDop.GmbID/DC.identifier">gmb-2026-379413</meta:user-defined>
    <meta:user-defined meta:name="OVERHEIDop.versieInformatie"/>
  </office:meta>
</office:document-meta>
</file>