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herstellen van het dak , 1e Achterstraat 3, 3512VL Utrecht, GU-Z2026-00635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517</text:p>
            <text:p text:style-name="common-al">Toelichting: het herstellen van het dak </text:p>
            <text:p text:style-name="common-al">Datum ontvangst aanvraag: 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40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517</meta:user-defined>
    <meta:user-defined meta:name="DCTERMS.abstract">Toelichting: het herstellen van het dak </meta:user-defined>
    <dc:language>nl</dc:language>
    <meta:user-defined meta:name="OVERHEIDop.locatietype/OVERHEIDop.gebiedsmarkering">Vlak</meta:user-defined>
    <meta:user-defined meta:name="DC.title">Aanvraag omgevingsvergunning, het herstellen van het dak , 1e Achterstraat 3, 3512VL Utrecht, GU-Z2026-0063517</meta:user-defined>
    <meta:user-defined meta:name="OVERHEIDop.datumEindeReactietermijn">2026-09-29</meta:user-defined>
    <meta:user-defined meta:name="OVERHEIDop.terinzageleggingBG">https://jeleefomgeving.nl/inzien/002220647/8640bad5-8375-410e-a2a2-476d7fd79da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08</meta:user-defined>
    <meta:user-defined meta:name="OVERHEIDop.GmbID/DC.identifier">gmb-2026-379408</meta:user-defined>
    <meta:user-defined meta:name="OVERHEIDop.versieInformatie"/>
  </office:meta>
</office:document-meta>
</file>