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plaatsen van een airco-installatie op het dak tegen de schoorsteen, Tolsteegplantsoen 17-3, 3523AE Utrecht, GU-Z2026-00635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568</text:p>
            <text:p text:style-name="common-al">Toelichting: het plaatsen van een airco-installatie op het dak tegen de schoorsteen</text:p>
            <text:p text:style-name="common-al">Datum ontvangst aanvraag: 4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940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0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0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6-0063568</meta:user-defined>
    <meta:user-defined meta:name="DCTERMS.abstract">Toelichting: het plaatsen van een airco-installatie op het dak tegen de schoorsteen</meta:user-defined>
    <dc:language>nl</dc:language>
    <meta:user-defined meta:name="OVERHEIDop.locatietype/OVERHEIDop.gebiedsmarkering">Vlak</meta:user-defined>
    <meta:user-defined meta:name="DC.title">Aanvraag omgevingsvergunning, het plaatsen van een airco-installatie op het dak tegen de schoorsteen, Tolsteegplantsoen 17-3, 3523AE Utrecht, GU-Z2026-0063568</meta:user-defined>
    <meta:user-defined meta:name="OVERHEIDop.datumEindeReactietermijn">2026-09-29</meta:user-defined>
    <meta:user-defined meta:name="OVERHEIDop.terinzageleggingBG">https://jeleefomgeving.nl/inzien/002220647/2d047534-a73c-48b5-a18e-95e49c48c369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00</meta:user-defined>
    <meta:user-defined meta:name="OVERHEIDop.GmbID/DC.identifier">gmb-2026-379400</meta:user-defined>
    <meta:user-defined meta:name="OVERHEIDop.versieInformatie"/>
  </office:meta>
</office:document-meta>
</file>