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uisvesting van een maatschappelijk kinderzorgcentrum aan Zocherweg 2 2613ZV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ocherweg 2 2613ZV Delft | huisvesting van een maatschappelijk kinderzorgcentrum | 06-08-2026 </text:p>
            <text:p text:style-name="common-al">Wilt u meer informatie ontvangen over de aangevraagde vergunning? U kunt de stukken opvragen bij de afdeling Publieke Dienstverlening van de gemeente via telefoonnummer 14015 of via het formulier op <text:a xlink:href="https://www.delft.nl/contact" xlink:type="simple"><text:span text:style-name="nadrukcur">www.delft.nl/contact</text:span></text:a>, onder vermelding van zaaknummer Z2026-002748. </text:p>
            <text:p text:style-name="last-al">Deze publicatie is bedoeld om u te informeren. Als er een besluit is genomen over de aanvraag dan publiceren wij dat hier opnieuw. Pas dan kunt u eventueel bezwaar maken. Meer informatie daarover vindt u later bij de publicatie van de verleende vergunning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7939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39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39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2748</meta:user-defined>
    <meta:user-defined meta:name="DCTERMS.abstract">Kindzorginstelling Citykids Zocherweg 2 Delft 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huisvesting van een maatschappelijk kinderzorgcentrum aan Zocherweg 2 2613ZV Delft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399</meta:user-defined>
    <meta:user-defined meta:name="OVERHEIDop.GmbID/DC.identifier">gmb-2026-379399</meta:user-defined>
    <meta:user-defined meta:name="OVERHEIDop.versieInformatie"/>
  </office:meta>
</office:document-meta>
</file>