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3 bedrijfsverzamelgebouwen met 40 bedrijfsunits aan Homburg/Industrieweg (percelen BEE03 D 1611/1612/1514/1095)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realiseren van 3 bedrijfsverzamelgebouwen met 40 bedrijfsunits (Bouwactiviteit (technisch)), Homburg/Industrieweg (percelen BEE03 D 1611/1612/1514/1095), in Beesd (29-07-2026) (geen bezwaar mogelijk), ODR261116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3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163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realiseren van 3 bedrijfsverzamelgebouwen met 40 bedrijfsunits aan Homburg/Industrieweg (percelen BEE03 D 1611/1612/1514/1095) te Bees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398</meta:user-defined>
    <meta:user-defined meta:name="OVERHEIDop.GmbID/DC.identifier">gmb-2026-379398</meta:user-defined>
    <meta:user-defined meta:name="OVERHEIDop.versieInformatie"/>
  </office:meta>
</office:document-meta>
</file>