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3 filmcabines, Berlijnplein 300, 3541CM Utrecht, GU-Z2026-00634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456</text:p>
            <text:p text:style-name="common-al">Toelichting: het plaatsen van 3 filmcabines</text:p>
            <text:p text:style-name="common-al">Datum ontvangst aanvraag: 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939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456</meta:user-defined>
    <meta:user-defined meta:name="DCTERMS.abstract">Toelichting: het plaatsen van 3 filmcabines</meta:user-defined>
    <dc:language>nl</dc:language>
    <meta:user-defined meta:name="OVERHEIDop.locatietype/OVERHEIDop.gebiedsmarkering">Vlak</meta:user-defined>
    <meta:user-defined meta:name="DC.title">Aanvraag omgevingsvergunning, het plaatsen van 3 filmcabines, Berlijnplein 300, 3541CM Utrecht, GU-Z2026-0063456</meta:user-defined>
    <meta:user-defined meta:name="OVERHEIDop.datumEindeReactietermijn">2026-09-29</meta:user-defined>
    <meta:user-defined meta:name="OVERHEIDop.terinzageleggingBG">https://jeleefomgeving.nl/inzien/002220647/aeab8972-5ea0-45a8-9cf0-d858003bd451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96</meta:user-defined>
    <meta:user-defined meta:name="OVERHEIDop.GmbID/DC.identifier">gmb-2026-379396</meta:user-defined>
    <meta:user-defined meta:name="OVERHEIDop.versieInformatie"/>
  </office:meta>
</office:document-meta>
</file>