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klein evenement Openlucht muziek  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van de gemeente Veendam maakt bekend dat zij een melding heeft ontvangen voor een klein evenement. De melding staat geregistreerd onder zaaknummer 2026-020062.</text:p>
            <text:p text:style-name="common-al">Datum:  22 augustus 2026</text:p>
            <text:p text:style-name="common-al">Omschrijving: klein concert met verschillende soorten muziek   </text:p>
            <text:p text:style-name="last-al">Locatie:  Veenlustplein Veendam   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3793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3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eendam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2026-020062</meta:user-defined>
    <meta:user-defined meta:name="DCTERMS.abstract">De burgemeester van Veendam heeft een melding ontvangen voor een klein concert met verschillende muzieksoorten op 22 augustus 2026 op het Veenlustplein in Veendam</meta:user-defined>
    <dc:language>nl</dc:language>
    <meta:user-defined meta:name="OVERHEIDop.locatietype/OVERHEIDop.gebiedsmarkering">Weg</meta:user-defined>
    <meta:user-defined meta:name="DC.title">Melding klein evenement Openlucht muziek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391</meta:user-defined>
    <meta:user-defined meta:name="OVERHEIDop.GmbID/DC.identifier">gmb-2026-379391</meta:user-defined>
    <meta:user-defined meta:name="OVERHEIDop.versieInformatie"/>
  </office:meta>
</office:document-meta>
</file>