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herplaatsen van de fietsenstalling en werkplaats Broekveldselaan 16, 2411NL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Omgevingsdienst Midden-Holland (ODMH) namens gemeente Bodegraven-Reeuwijk besloten om de beslistermijn van de aanvraag met kenmerk 2026-00011820 voor het herplaatsen van de fietsenstalling en werkplaats op de locatie Broekveldselaan 16, 2411NL Bodegrav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793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1820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herplaatsen van de fietsenstalling en werkplaats Broekveldselaan 16, 2411NL Bodegra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90</meta:user-defined>
    <meta:user-defined meta:name="OVERHEIDop.GmbID/DC.identifier">gmb-2026-379390</meta:user-defined>
    <meta:user-defined meta:name="OVERHEIDop.versieInformatie"/>
  </office:meta>
</office:document-meta>
</file>