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– Radioweg 11, 5836 CD Sam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</text:p>
            <text:p text:style-name="common-al">Voor: omschrijving gemelde MBA Mobielbreken</text:p>
            <text:p text:style-name="common-al">Locatie: Radioweg 11, 5836 CD Sambeek</text:p>
            <text:p text:style-name="common-al">DSO-kenmerk: 2026072100822</text:p>
            <text:p text:style-name="common-al">Zaaknummer: Z/511343</text:p>
            <text:p text:style-name="common-al">Datum ontvangen: 21 juli 2026</text:p>
            <text:p text:style-name="common-al">Tegen deze melding kan geen bezwaar worden gemaakt. </text:p>
            <text:p text:style-name="common-al">
            
         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938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343</meta:user-defined>
    <dc:language>nl</dc:language>
    <meta:user-defined meta:name="OVERHEIDop.locatietype/OVERHEIDop.gebiedsmarkering">Punt</meta:user-defined>
    <meta:user-defined meta:name="DC.title">Gemeente Land van Cuijk - Melding Besluit activiteiten leefomgeving (Bal) – Radioweg 11, 5836 CD Sambee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388</meta:user-defined>
    <meta:user-defined meta:name="OVERHEIDop.GmbID/DC.identifier">gmb-2026-379388</meta:user-defined>
    <meta:user-defined meta:name="OVERHEIDop.versieInformatie"/>
  </office:meta>
</office:document-meta>
</file>