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evorden - Dalen: Sportpark 't Grootveld, Dalerveensestraat 30b: voor het organiseren van het evenement "Daoler Sportfestijn"</text:p>
      <text:section text:name="zakelijke-mededeling_id1-3-2" text:style-name="zakelijke-mededeling">
        <text:section text:name="zakelijke-mededeling-tekst_id1-3-2-1" text:style-name="zakelijke-mededeling-tekst">
          <text:section text:name="tekst_id1-3-2-1-1" text:style-name="tekst">
            <text:p text:style-name="common-al">De Burgemeester van Coevorden maakt bekend dat op grond van artikel 2:25 van de Algemene plaatselijke verordening Coevorden vergunning is verleend voor het organiseren van het evenement "Daoler Sportfestijn'' op Sportpark 't Grootveld, Dalerveensestraat 30b in Dalen op 27, 28, 29 en 30 augustus 2026</text:p>
            <text:p text:style-name="common-al"/>
            <text:p text:style-name="common-al">Er is tevens op grond van artikel 3 en 4 van de Zondagswet ontheffing verleend voor: Daoler Sportfestijn op zondag 30 augustus 2026.</text:p>
            <text:p text:style-name="common-al"/>
            <text:p text:style-name="common-al">Het college van Burgemeester en wethouders van Coevorden heeft een geluidsontheffing verleend op grond van artikel 4:6 lid 2 APV voor: Daoler Sportfestijn op sportpark 't Grootveld in Dalen op 27 augustus 2026 van 18.00 - 21.00 uur, op 28 augustus 2026 van 19.00 - 23.00 uur, op 29 augustus 2026 van 14.00 - 18.00 uur en op 30 augustus 2026 van 13.00 uur - 18.00 uur.</text:p>
            <text:p text:style-name="common-al"/>
            <text:p text:style-name="common-al">Het college van Burgemeester en wethouders van Coevorden maken bekend dat op grond van de algemene plaatselijke verordening vergunning is verleend voor het organiseren van een verloting bij dit evenement. De verloting mag plaatsvinden op 27 augustus van 18.00 uur - 21.00 uur.</text:p>
            <text:p text:style-name="common-al"/>
            <text:p text:style-name="common-al">Op grond van artikel 2:10 van de Algemeen plaatselijke verordening is er een ontheffing verleend voor het plaatsen van spandoeken van 30 juli 2026 tot en met 31 augustus 2026.</text:p>
            <text:p text:style-name="common-al"/>
            <text:p text:style-name="common-al">Verzonden op 5 augustus 2026</text:p>
            <text:p text:style-name="common-al"/>
            <text:p text:style-name="common-al">Kenmerk 36527-2026</text:p>
            <text:p text:style-name="common-al"/>
            <text:p text:style-name="common-al">Belanghebbenden kunnen binnen zes weken na de datum van verzending van het besluit aan de aanvrager schriftelijk en gemotiveerd bezwaar indienen tegen dit besluit. Zie hiervoor de informatie op <text:a xlink:href="https://www.coevorden.nl/bezwaarschrift-indienen" xlink:type="simple">Bezwaarschrift indienen | Gemeente Coevorden</text:a>.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Coevorden, 6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938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8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8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Coevorden - Dalen: Sportpark 't Grootveld, Dalerveensestraat 30b: voor het organiseren van het evenement "Daoler Sportfestijn"</meta:user-defined>
    <meta:user-defined meta:name="DCTERMS.W3CDTF/DCTERMS.available">2026-08-10</meta:user-defined>
    <meta:user-defined meta:name="DCTERMS.W3CDTF/OVERHEIDop.jaargang">2026</meta:user-defined>
    <meta:user-defined meta:name="OVERHEIDop.publicationIssue">379387</meta:user-defined>
    <meta:user-defined meta:name="OVERHEIDop.GmbID/DC.identifier">gmb-2026-379387</meta:user-defined>
    <meta:user-defined meta:name="OVERHEIDop.versieInformatie"/>
  </office:meta>
</office:document-meta>
</file>