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buismast met 2 reclameschermen en telecommunicatieapparatuur aan Rijksweg A2 (perceel BEE03 D 1925)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plaatsen van een buismast met 2 reclameschermen en telecommunicatieapparatuur (Handelsreclame maken of voeren, Bouwactiviteit (omgevingsplan)), Rijksweg A2 (perceel BEE03 D 1925), in Beesd (30-07-2026) (geen bezwaar mogelijk), ODR261120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3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205</meta:user-defined>
    <dc:language>nl</dc:language>
    <meta:user-defined meta:name="OVERHEIDop.locatietype/OVERHEIDop.gebiedsmarkering">Perceel</meta:user-defined>
    <meta:user-defined meta:name="DC.title">Aanvraag vergunning voor het plaatsen van een buismast met 2 reclameschermen en telecommunicatieapparatuur aan Rijksweg A2 (perceel BEE03 D 1925) te Bees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384</meta:user-defined>
    <meta:user-defined meta:name="OVERHEIDop.GmbID/DC.identifier">gmb-2026-379384</meta:user-defined>
    <meta:user-defined meta:name="OVERHEIDop.versieInformatie"/>
  </office:meta>
</office:document-meta>
</file>