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grond van artikel 3, lid 1 van de Wet op de kansspelen is vergunning verleend aan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‘V.V. Rijsoord’ voor de verkoop van loten voor een loterij van 9 januari 2027 tot en met 28 januari 2027 in Rijsoord, Ridderkerk. De trekking hiervan is op 28 januari 2027 (verleend 5 augustus 2026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7937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7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7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idderkerk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026-051417</meta:user-defined>
    <dc:language>nl</dc:language>
    <meta:user-defined meta:name="OVERHEIDop.locatietype/OVERHEIDop.gebiedsmarkering">Adres</meta:user-defined>
    <meta:user-defined meta:name="OVERHEIDop.locatietype/OVERHEIDop.gebiedsmarkering">Buurt</meta:user-defined>
    <meta:user-defined meta:name="DC.title">Op grond van artikel 3, lid 1 van de Wet op de kansspelen is vergunning verleend aan: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77</meta:user-defined>
    <meta:user-defined meta:name="OVERHEIDop.GmbID/DC.identifier">gmb-2026-379377</meta:user-defined>
    <meta:user-defined meta:name="OVERHEIDop.versieInformatie"/>
  </office:meta>
</office:document-meta>
</file>