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melding brandveilig gebruik, Zocherweg 2 2613ZV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ocherweg 2 2613ZV Delft |melding brandveilig gebruik, 06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936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6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47</meta:user-defined>
    <meta:user-defined meta:name="DCTERMS.abstract">Kindzorginstelling Citykids Zocherweg 2 Delft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melding brandveilig gebruik, Zocherweg 2 2613ZV Delf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67</meta:user-defined>
    <meta:user-defined meta:name="OVERHEIDop.GmbID/DC.identifier">gmb-2026-379367</meta:user-defined>
    <meta:user-defined meta:name="OVERHEIDop.versieInformatie"/>
  </office:meta>
</office:document-meta>
</file>