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e225b9a7-6984-4c4d-b670-d5337e02049e.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Voornemen tot wegslepen van een voertuigwrak aan Ziedewijdsedijk te Barendrecht</text:p>
      <text:section text:name="zakelijke-mededeling_id1-3-2" text:style-name="zakelijke-mededeling">
        <text:section text:name="zakelijke-mededeling-tekst_id1-3-2-1" text:style-name="zakelijke-mededeling-tekst">
          <text:section text:name="tekst_id1-3-2-1-1" text:style-name="tekst">
            <text:p text:style-name="common-al">Op 21 mei 2026 constateerde toezichthouders van de gemeente Barendrecht dat aan de Ziedewijdsedijk, ter hoogte van de Boons parkeerplaats in Barendrecht, een voertuig met kenteken ZMY66CS staat geparkeerd. </text:p>
            <text:p text:style-name="common-al">Naar aanleiding van het raadplegen van het RDW-registers hebben de toezichthouders geconstateerd dat er geen eigenaar herleidbaar is tot het voertuig. Wij hebben het voertuig als voertuigwrak aangemerkt, waardoor wij het voornemen hebben om het voertuig weg te slepen door middel van bestuursdwang. Wij hebben op 21 mei 2026 een sticker op het voertuig geplakt met het verzoek het voertuig te verwijderen en verwijderd te houden. Het voertuig is tot op heden niet opgehaald. Hierdoor hebben wij het voornemen om het voertuig weg te slepen door middel van een last onder bestuursdwang op te leggen. In dit voornemen lichten wij dit verder toe.</text:p>
            <text:p text:style-name="common-al">
            <text:span text:style-name="nadrukvet">Constateringen</text:span>
          </text:p>
            <text:p text:style-name="common-al">De toezichthouders hebben geconstateerd dat het om het volgende voertuig ging:</text:p>
            <text:p text:style-name="common-al">Soort: Personenauto</text:p>
            <text:p text:style-name="common-al">Kleur: Lichtblauw</text:p>
            <text:p text:style-name="common-al">Merk: Suzuki</text:p>
            <text:p text:style-name="common-al">Type: SX4</text:p>
            <text:p text:style-name="common-al">Daarnaast hebben de toezichthouders bij het voertuig de volgende gebreken geconstateerd:</text:p>
            <text:list text:style-name="id1-3-2-1-1-10">
              <text:list-item text:style-override="id1-3-2-1-1-10-1">
                <text:number>1.</text:number>
                <text:p text:style-name="al">Uitgedroogde ruitenwissers;</text:p>
              </text:list-item>
              <text:list-item text:style-override="id1-3-2-1-1-10-2">
                <text:number>2.</text:number>
                <text:p text:style-name="al">Onvoldoende lucht in meerdere banden;</text:p>
              </text:list-item>
              <text:list-item text:style-override="id1-3-2-1-1-10-3">
                <text:number>3.</text:number>
                <text:p text:style-name="al">Voorkant van de bumper zat los;</text:p>
              </text:list-item>
              <text:list-item text:style-override="id1-3-2-1-1-10-4">
                <text:number>4.</text:number>
                <text:p text:style-name="al">De motorkap was ontwricht.</text:p>
              </text:list-item>
            </text:list>
            <text:p text:style-name="common-al">Foto van het voertuig van het proces-verbaal:</text:p>
            <text:p text:style-name="common-al">
            <draw:frame><draw:text-box><text:section text:name="plaatje_id1-3-2-1-1-12-1" text:style-name="plaatje">
              <text:p text:style-name="illustratie_id1-3-2-1-1-12-1-1"><draw:frame draw:style-name="illustratie_id1-3-2-1-1-12-1-1" text:anchor-type="paragraph" svg:width="80mm" svg:height="107.8mm"><draw:image xlink:href="Pictures/Afbeelding1ie225b9a7-6984-4c4d-b670-d5337e02049e.png" xlink:type="simple"/></draw:frame></text:p>
            </text:section></draw:text-box></draw:frame>
          </text:p>
            <text:p text:style-name="common-al">
            <text:span text:style-name="nadrukvet">Juridische definitie voertuigwrak </text:span>
          </text:p>
            <text:p text:style-name="common-al">In artikel 5:5 van de Algemene Plaatselijke Verordening (hierna: APV) Barendrecht staat dat het verboden is een voertuigwrak op de openbare weg te plaatsen of te laten staan. De definitie van een voertuigwrak wordt weergegeven in art. 7 lid 1 Beleidsregel verwijderen voertuigwrakken en ongewenste voertuigen gemeente Barendrecht (hierna: Beleidsregel). Hierin wordt gedefinieerd dat een voertuigwrak een voertuig is die rij-technisch niet meer in staat is om aan het verkeer deel te nemen en het voertuig moet zich bevinden in een kennelijk verwaarloosde toestand. Deze begrippen worden in art. 7 lid 2 van de Beleidsregel nader ingevuld. Ten slotte is het van belang om te benoemen dat voertuigwrakken op straat schadelijk zijn voor het uiterlijk van de gemeente en kunnen overlast veroorzaken voor omwonenden</text:p>
            <text:p text:style-name="common-al">
            <text:span text:style-name="nadrukvet">Het voertuig is een wrak en mag niet op de openbare weg staan</text:span>
          </text:p>
            <text:p text:style-name="common-al">In de beleidsregel wordt aangegeven dat ernstig versleten voertuigen kunnen omvatten dat sprake is van een voertuig dat zich in rij- technisch onvoldoende staat van onderhoud bevindt en in een kennelijk verwaarloosde toestand verkeert. In het geval van dit voertuig is hiervan sprake. Gezien de constateringen van de toezichthouders, waarbij in ieder geval sprake is van een losse bumper en een ontwrichte motorkap, merken wij dit voertuig aan als een wrak.</text:p>
            <text:p text:style-name="common-al">
            <text:span text:style-name="nadrukvet">Wij zijn van plan een last onder bestuursdwang toe te passen</text:span>
          </text:p>
            <text:p text:style-name="common-al">Het college is van plan een last onder bestuursdwang toe te passen. Dit betekent dat het voertuig met kenteken ZMY66CS uiterlijk op 17 augustus 2026 van de openbare weg moet verwijderen en verwijderd moet houden (verplaatsen naar een andere locatie binnen Barendrecht is dus niet toegestaan).</text:p>
            <text:p text:style-name="common-al">Verwijdert u het voertuig niet op tijd? Dan past het college bestuursdwang toe. Dit betekent dat wij het</text:p>
            <text:p text:style-name="common-al">voertuig laten verwijderen en opslaan. Het voertuig wordt in beginsel 13 weken opgeslagen. Dit is anders wanneer er een duidelijke onevenredigheid bestaat tussen de geringe waarde van het voertuig en de kosten van bestuursdwang. Als dit het geval is, en de rechtmatige eigenaar meldt zich niet binnen twee weken, dan wordt het voertuig verkocht dan wel vernietigd. </text:p>
            <text:p text:style-name="common-al">Het college van burgemeester en wethouders heeft deze handhavende bevoegdheden op grond van artikel 125 van de Gemeentewet en titel 5.1 van de Algemene wet bestuursrecht (hierna: Awb).</text:p>
            <text:p text:style-name="common-al">
            <text:span text:style-name="nadrukvet">U kunt uw zienswijze geven voordat wij een besluit nemen</text:span>
          </text:p>
            <text:p text:style-name="common-al">Voordat wij een definitief besluit nemen, wordt de rechtmatige eigenaar op grond van artikel 4:8 van de Algemene wet bestuursrecht (Awb) in de gelegenheid gesteld een zienswijze in te dienen.</text:p>
            <text:p text:style-name="common-al">Een zienswijze kan binnen zeven dagen na de dag van publicatie van deze brief schriftelijk worden ingediend via bovenstaand postadres of via het e-mailadres: <text:a xlink:href="mailto:veiligheid@barendrecht.nl" xlink:type="simple"><text:span text:style-name="nadrukondlijn">veiligheid@barendrecht.nl</text:span></text:a>. </text:p>
            <text:p text:style-name="common-al">
            <text:span text:style-name="nadrukvet">Geen besluit </text:span>
          </text:p>
            <text:p text:style-name="common-al">Dit voornemen is geen besluit in de zin van de Algemene wet bestuursrecht. Het indienen van bezwaar en beroep is daarom niet mogelijk. Tegen het uiteindelijke besluit staan wel rechtsmiddelen open.</text:p>
            <text:p text:style-name="common-al">
            <text:span text:style-name="nadrukvet">Heeft u vragen?</text:span>
          </text:p>
            <text:p text:style-name="last-al">Heeft u vragen over deze brief? Neem dan contact met ons op via telefoonnummer 14 0180. Wij helpen u graag.</text:p>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name="ondertekening_id1-3-2-2-2">
            <text:p><text:span text:style-name="ondertekening_naam">
            <text:span text:style-name="voornaam">
              
            </text:span>
            <text:span text:style-name="achternaam"/>
          </text:span></text:p>
            <text:p><text:span text:style-name="functie"/></text:p>
            <text:p><text:span text:style-name="deze">Met vriendelijke groet, </text:span></text:p>
          </text:section>
          <text:section text:name="ondertekening_id1-3-2-2-3">
            <text:p><text:span text:style-name="deze">Namens het college van burgemeester en wethouders van Barendrecht,</text:span></text:p>
          </text:section>
          <text:section text:name="ondertekening_id1-3-2-2-4">
            <text:p><text:span text:style-name="deze">Mw. L. de Ruiter</text:span></text:p>
          </text:section>
          <text:section text:name="ondertekening_id1-3-2-2-5">
            <text:p><text:span text:style-name="deze">Teammanager Veiligheid</text:span></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12-1-1" style:parent-style-name="Standard">
      <style:paragraph-properties style:line-spacing="0mm" style:text-autospace="none" ofo:line-height="0.001cm"/>
    </style:style>
    <style:style style:family="graphic" style:name="illustratie_id1-3-2-1-1-1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endrecht</text:p>
            </table:table-cell>
            <table:table-cell office:value-type="string" table:style-name="header.C">
              <text:p text:style-name="headerright"><text:span text:style-name="nr">Nr. 37936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6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36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arendrecht</meta:user-defined>
    <meta:user-defined meta:name="OVERHEID.Informatietype/DC.type">officiële publicatie</meta:user-defined>
    <meta:user-defined meta:name="OVERHEID.Gemeente/DCTERMS.publisher">Barendrecht</meta:user-defined>
    <meta:user-defined meta:name="OVERHEID.Gemeente/OVERHEID.authority">Barendrecht</meta:user-defined>
    <meta:user-defined meta:name="OVERHEID.TaxonomieBeleidsagendaDecentraal/OVERHEID.category">Ruimte en infrastructuur | Organisatie en belei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2026-047050</meta:user-defined>
    <dc:language>nl</dc:language>
    <meta:user-defined meta:name="OVERHEIDop.locatietype/OVERHEIDop.gebiedsmarkering">Weg</meta:user-defined>
    <meta:user-defined meta:name="DC.title">Voornemen tot wegslepen van een voertuigwrak aan Ziedewijdsedijk te Barendrecht</meta:user-defined>
    <meta:user-defined meta:name="DCTERMS.W3CDTF/DCTERMS.available">2026-08-11</meta:user-defined>
    <meta:user-defined meta:name="DCTERMS.W3CDTF/OVERHEIDop.jaargang">2026</meta:user-defined>
    <meta:user-defined meta:name="OVERHEIDop.publicationIssue">379364</meta:user-defined>
    <meta:user-defined meta:name="OVERHEIDop.GmbID/DC.identifier">gmb-2026-379364</meta:user-defined>
    <meta:user-defined meta:name="OVERHEIDop.versieInformatie"/>
  </office:meta>
</office:document-meta>
</file>