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Loodweg 3 te Farm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msdelta besloten om de beslistermijn van de aanvraag met zaaknummer Z2026-00002471 voor het toevoegen van EURAL-code 190605 aan de vigerende milieuvergunning op de locatie Loodweg 3 te Farmsum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93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471</meta:user-defined>
    <meta:user-defined meta:name="DCTERMS.abstract">Kennisgeving verlenging beslistermijn voor het toevoegen van EURAL-code 190605 aan de vigerende milieuvergunning op de locatie Loodweg 3 te Farmsum; 4 augustus 2026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verlenging beslistermijn omgevingsvergunning Loodweg 3 te Farm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358</meta:user-defined>
    <meta:user-defined meta:name="OVERHEIDop.GmbID/DC.identifier">gmb-2026-379358</meta:user-defined>
    <meta:user-defined meta:name="OVERHEIDop.versieInformatie"/>
  </office:meta>
</office:document-meta>
</file>