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Rockplein 12 2033KK Haarlem, 0392-2026-0040314, een aanvraag indienen voor een wijziging van Kolenbergplaats ten behoeve van het Slachthuishof-project, verzonden 0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3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40314</meta:user-defined>
    <meta:user-defined meta:name="DCTERMS.abstract">een aanvraag indienen voor een wijziging van Kolenbergplaats ten behoeve van het Slachthuishof-project</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Rockplein 12 2033KK Haarlem, 0392-2026-0040314, een aanvraag indienen voor een wijziging van Kolenbergplaats ten behoeve van het Slachthuishof-project, verzonden 06-08-2026</meta:user-defined>
    <meta:user-defined meta:name="DCTERMS.W3CDTF/DCTERMS.available">2026-08-10</meta:user-defined>
    <meta:user-defined meta:name="DCTERMS.W3CDTF/OVERHEIDop.jaargang">2026</meta:user-defined>
    <meta:user-defined meta:name="OVERHEIDop.publicationIssue">379357</meta:user-defined>
    <meta:user-defined meta:name="OVERHEIDop.GmbID/DC.identifier">gmb-2026-379357</meta:user-defined>
    <meta:user-defined meta:name="OVERHEIDop.versieInformatie"/>
  </office:meta>
</office:document-meta>
</file>