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Beeklaan 1K in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6 augustus 2026 een besluit genomen op de aanvraag met zaaknummer Z2026-00001072 voor het plaatsen van een kozijn in de achtergevel van de woning op de locatie Beeklaan 1K in Aalten. Het besluit is vergunningvrij. Het besluit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35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5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5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072</meta:user-defined>
    <meta:user-defined meta:name="DCTERMS.abstract">Betreft: Besluit vergunningsvrij op locatie Beeklaan 1K in Aalten</meta:user-defined>
    <dc:language>nl</dc:language>
    <meta:user-defined meta:name="OVERHEIDop.locatietype/OVERHEIDop.gebiedsmarkering">Vlak</meta:user-defined>
    <meta:user-defined meta:name="DC.title">Kennisgeving besluit op omgevingsvergunning, Beeklaan 1K in Aalt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53</meta:user-defined>
    <meta:user-defined meta:name="OVERHEIDop.GmbID/DC.identifier">gmb-2026-379353</meta:user-defined>
    <meta:user-defined meta:name="OVERHEIDop.versieInformatie"/>
  </office:meta>
</office:document-meta>
</file>