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schaftwagen, Spijkerstraat 13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schaftwagen</text:p>
            <text:p text:style-name="common-al">Locatie: Spijkerstraat 131 in een parkeervak</text:p>
            <text:p text:style-name="common-al">Datum: 3 augustus 2026 tot en met 28 september 2026</text:p>
            <text:p text:style-name="common-al">Dossiernummer: 5202562</text:p>
            <text:p text:style-name="common-al">Verzenddatum besluit: 3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3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Spijkerstraat 131</meta:user-defined>
    <dc:language>nl</dc:language>
    <meta:user-defined meta:name="OVERHEIDop.locatietype/OVERHEIDop.gebiedsmarkering">Adres</meta:user-defined>
    <meta:user-defined meta:name="DC.title">Gemeente Arnhem - besluit oneigenlijk gebruik openbare grond, schaftwagen, Spijkerstraat 131</meta:user-defined>
    <meta:user-defined meta:name="DCTERMS.W3CDTF/DCTERMS.available">2026-08-10</meta:user-defined>
    <meta:user-defined meta:name="DCTERMS.W3CDTF/OVERHEIDop.jaargang">2026</meta:user-defined>
    <meta:user-defined meta:name="OVERHEIDop.publicationIssue">379345</meta:user-defined>
    <meta:user-defined meta:name="OVERHEIDop.GmbID/DC.identifier">gmb-2026-379345</meta:user-defined>
    <meta:user-defined meta:name="OVERHEIDop.versieInformatie"/>
  </office:meta>
</office:document-meta>
</file>