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splitsingsvergunning, Wassenberghstraat 32 a, 9718 LM Groningen, Wassenberghstraat 32 c, 9718 LM Groningen, Wassenberghstraat 32 b, 9718 LM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splitsingsvergunning verleend. De gemeente geeft hiermee toestemming voor het kadastraal splitsen van de adressen Wassenberghstraat 32a te Groningen, Wassenberghstraat 32b te Groningen en Wassenberghstraat 32c, te Groningen, dossiernummer 0014ESUITE2210592026. </text:p>
            <text:p text:style-name="common-al">
            
          </text:p>
            <text:p text:style-name="common-al">
            <text:span text:style-name="nadrukvet">Waarom publiceert de gemeente dit bericht?</text:span>
          </text:p>
            <text:p text:style-name="common-al">Een splitsingsvergunning wordt bij de gemeente aangevraagd om toestemming te krijgen om een pand kadastraal te splits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934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4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4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roningen</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014ESUITE2210592026</meta:user-defined>
    <meta:user-defined meta:name="DCTERMS.abstract">Toestemming voor het kadastraal splitsen van de adressen Wassenberghstraat 32a te Groningen, Wassenberghstraat 32b te Groningen en Wassenberghstraat 32c, te Groning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definitief besluit splitsingsvergunning, Wassenberghstraat 32 a, 9718 LM Groningen, Wassenberghstraat 32 c, 9718 LM Groningen, Wassenberghstraat 32 b, 9718 LM Groningen</meta:user-defined>
    <meta:user-defined meta:name="DCTERMS.W3CDTF/DCTERMS.available">2026-08-10</meta:user-defined>
    <meta:user-defined meta:name="DCTERMS.W3CDTF/OVERHEIDop.jaargang">2026</meta:user-defined>
    <meta:user-defined meta:name="OVERHEIDop.publicationIssue">379343</meta:user-defined>
    <meta:user-defined meta:name="OVERHEIDop.GmbID/DC.identifier">gmb-2026-379343</meta:user-defined>
    <meta:user-defined meta:name="OVERHEIDop.versieInformatie"/>
  </office:meta>
</office:document-meta>
</file>