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buitenplanse omgevingsplanactiviteit (BOPA)  voor het wijzigen van de functie, uitbreiden van een bedrijfspand, wijzigen kozijnen op de locatie Midden Engweg 31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voor een buitenplanse omgevingsplanactiviteit met zaaknummer Z2026-000510 voor het wijzigen van de functie, uitbreiden van een bedrijfspand, wijzigen kozijnen op de locatie Midden Engweg 31. De vergunning heeft de status: Akkoord. Het besluit heeft betrekking op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17 september 2026</text:span>
          </text:p>
            <text:p text:style-name="last-al">Belanghebbenden kunnen een bezwaar indienen tot uiterlijk 17 september 2026. De termijn voor het indienen van een bezwaar start op de dag na verzending van het besluit en bedraagt 6 weken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7932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510</meta:user-defined>
    <dc:language>nl</dc:language>
    <meta:user-defined meta:name="DC.title">Besluit op aanvraag omgevingsvergunning voor buitenplanse omgevingsplanactiviteit (BOPA)  voor het wijzigen van de functie, uitbreiden van een bedrijfspand, wijzigen kozijnen op de locatie Midden Engweg 31 in Putten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300</meta:user-defined>
    <meta:user-defined meta:name="OVERHEIDop.publicationIssue">379325</meta:user-defined>
    <meta:user-defined meta:name="OVERHEIDop.GmbID/DC.identifier">gmb-2026-379325</meta:user-defined>
    <meta:user-defined meta:name="OVERHEIDop.versieInformatie"/>
  </office:meta>
</office:document-meta>
</file>