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86 Toepassen van grond of baggerspecie op of in de landbodem - Eijzengapaed 7  9215VV De Veenh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Eijzengapaed 7 9215VV De Veenhoop, bal.26.086 Toepassen van grond of baggerspecie op of in de landbodem, Z2026-00001786, datum bekendmaking: 6 augustus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7931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786</meta:user-defined>
    <meta:user-defined meta:name="DCTERMS.abstract">Besluit activiteiten leefomgeving - Eijzengapaed 7  9215VV De Veenhoop - zaaknummer: Z2026-00001786</meta:user-defined>
    <dc:language>nl</dc:language>
    <meta:user-defined meta:name="OVERHEIDop.locatietype/OVERHEIDop.gebiedsmarkering">Punt</meta:user-defined>
    <meta:user-defined meta:name="DC.title">Gemeente Smallingerland - kennisgeving ontvangst melding - bal.26.086 Toepassen van grond of baggerspecie op of in de landbodem - Eijzengapaed 7  9215VV De Veenhoop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13</meta:user-defined>
    <meta:user-defined meta:name="OVERHEIDop.GmbID/DC.identifier">gmb-2026-379313</meta:user-defined>
    <meta:user-defined meta:name="OVERHEIDop.versieInformatie"/>
  </office:meta>
</office:document-meta>
</file>