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niet vergunning- of ontheffingplichtig - Larserdreef 300, 8233 HB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Gemeente Lelystad, mededeling op aanvraag omgevingsvergunning niet vergunning- of ontheffingplichtig, Larserdreef 300, 8233 HB Lelystad, het vervangen van de ontruimingsalarminstallatie</text:span>
          </text:p>
            <text:p text:style-name="common-al">Wij hebben op 06-08-2026vastgesteld dat op de aanvraag voor een omgevingsvergunning met dossiernummer 09953607914 voor het vervangen van de ontruimingsalarminstallatie, op Larserdreef 300, 8233 HB Lelystad de werkzaamheden vergunningsvrij kunnen worden uitgevoer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
            
          </text:p>
            <text:p text:style-name="common-al">
            <text:span text:style-name="nadrukvet">Deze mededeling is bedoeld om u te informeren</text:span>
          </text:p>
            <text:p text:style-name="common-al">Aangezien de behandeling van de aanvraag is afgebroken. Er bestaat geen mogelijkheid tot het indienen van bezwaar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Dan kunt u telefonisch contact opnemen met een medewerker van het team Omgevingsplan en vergunningen via telefoonnummer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793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ly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9953607914</meta:user-defined>
    <dc:language>nl</dc:language>
    <meta:user-defined meta:name="OVERHEIDop.locatietype/OVERHEIDop.gebiedsmarkering">Punt</meta:user-defined>
    <meta:user-defined meta:name="DC.title">Mededeling niet vergunning- of ontheffingplichtig - Larserdreef 300, 8233 HB Lelysta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06</meta:user-defined>
    <meta:user-defined meta:name="OVERHEIDop.GmbID/DC.identifier">gmb-2026-379306</meta:user-defined>
    <meta:user-defined meta:name="OVERHEIDop.versieInformatie"/>
  </office:meta>
</office:document-meta>
</file>