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Haarweg 62, 3956KP Leersum, realisatie werktuigberging  (RX2026-00000819, 6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Haarweg 62, 3956KP Leersum, realisatie werktuigberging  (RX2026-00000819, 6 augustus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930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0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0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RX2026-00000819</meta:user-defined>
    <meta:user-defined meta:name="DCTERMS.abstract">Haarweg 62, 3956KP Leersum, realisatie werktuigberging  (RX2026-00000819, 6 augustus 2026)</meta:user-defined>
    <dc:language>nl</dc:language>
    <meta:user-defined meta:name="OVERHEIDop.locatietype/OVERHEIDop.gebiedsmarkering">Vlak</meta:user-defined>
    <meta:user-defined meta:name="DC.title">Gemeente Utrechtse Heuvelrug, verleende omgevingsvergunning - Haarweg 62, 3956KP Leersum, realisatie werktuigberging  (RX2026-00000819, 6 augustus 2026)</meta:user-defined>
    <meta:user-defined meta:name="DCTERMS.W3CDTF/DCTERMS.available">2026-08-10</meta:user-defined>
    <meta:user-defined meta:name="DCTERMS.W3CDTF/OVERHEIDop.jaargang">2026</meta:user-defined>
    <meta:user-defined meta:name="OVERHEIDop.publicationIssue">379302</meta:user-defined>
    <meta:user-defined meta:name="OVERHEIDop.GmbID/DC.identifier">gmb-2026-379302</meta:user-defined>
    <meta:user-defined meta:name="OVERHEIDop.versieInformatie"/>
  </office:meta>
</office:document-meta>
</file>