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Mercatorstraat 135-3 1056R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amenvoegen van de zolder met de woning op de 3e verdieping, het wijzigen van de brandcompartimentering en het omzetten van bergingen naar woonruimte</text:p>
            <text:p text:style-name="common-al">Besluit: verleend</text:p>
            <text:p text:style-name="common-al">Besluit verzonden op: 06-08-2026</text:p>
            <text:p text:style-name="common-al">Zaakadres: Mercatorstraat 135-3 1056RC Amsterdam</text:p>
            <text:p text:style-name="common-al">Zaaknummer: Z2026-028547</text:p>
            <text:p text:style-name="common-al">DSO-nummer: 202606290201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28547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6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929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9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9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547</meta:user-defined>
    <meta:user-defined meta:name="DCTERMS.abstract">samenvoegen van de zolder met de woning op de 3e verdieping, het wijzigen van de brandcompartimentering en het omzetten van bergingen naar woonruimt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Mercatorstraat 135-3 1056RC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299</meta:user-defined>
    <meta:user-defined meta:name="OVERHEIDop.GmbID/DC.identifier">gmb-2026-379299</meta:user-defined>
    <meta:user-defined meta:name="OVERHEIDop.versieInformatie"/>
  </office:meta>
</office:document-meta>
</file>