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exploitatie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Alcoholwetvergunning en exploitatievergunning</text:p>
            <text:p text:style-name="common-al">Voor: Indoor City Arnhem </text:p>
            <text:p text:style-name="common-al">Locatie: Kronenburgpromenade 20</text:p>
            <text:p text:style-name="common-al">Betreft: arcade met horeca  </text:p>
            <text:p text:style-name="common-al">Zaaknummer: 5238489 52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vergunningen@arnhem.nl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92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Kronenburgpromenade 20</meta:user-defined>
    <dc:language>nl</dc:language>
    <meta:user-defined meta:name="OVERHEIDop.locatietype/OVERHEIDop.gebiedsmarkering">Adres</meta:user-defined>
    <meta:user-defined meta:name="DC.title">Gemeente Arnhem - Aanvraag exploitatievergunning,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88</meta:user-defined>
    <meta:user-defined meta:name="OVERHEIDop.GmbID/DC.identifier">gmb-2026-379288</meta:user-defined>
    <meta:user-defined meta:name="OVERHEIDop.versieInformatie"/>
  </office:meta>
</office:document-meta>
</file>