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ostjeskade 211 1058D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ESL realiseren van een constructieve doorbraak en het verwijderen van een schoorsteen</text:p>
            <text:p text:style-name="common-al">Besluit: verleend</text:p>
            <text:p text:style-name="common-al">Besluit verzonden op: 05-08-2026</text:p>
            <text:p text:style-name="common-al">Zaakadres: Postjeskade 211 1058DV Amsterdam</text:p>
            <text:p text:style-name="common-al">Zaaknummer: Z2026-023570</text:p>
            <text:p text:style-name="common-al">DSO-nummer: 20260529005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357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2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570</meta:user-defined>
    <meta:user-defined meta:name="DCTERMS.abstract">BESL realiseren van een constructieve doorbraak en het verwijderen van een schoorste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ostjeskade 211 1058DV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86</meta:user-defined>
    <meta:user-defined meta:name="OVERHEIDop.GmbID/DC.identifier">gmb-2026-379286</meta:user-defined>
    <meta:user-defined meta:name="OVERHEIDop.versieInformatie"/>
  </office:meta>
</office:document-meta>
</file>