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Omgevingsvergunning (kappen) voor het kappen van een boom - Vredewoldplantsoen 7, 9351 BN Leek, Leek (LEE01) D 193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esterkwartier heeft op 6 augustus 2026 een besluit genomen op de aanvraag met zaaknummer 2026191721 voor het kappen van een boom op locatie Vredewoldplantsoen 7, 9351 BN Leek, Leek (LEE01) D 1932. De vergunning is verleend. Het besluit betreft de volgende onderdelen: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Boom kappen of houtopstand vellen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last-al">Indien u belanghebbende bent kunt u bezwaar maken tegen het besluit. Vermeldt u daarbij het hierboven genoemde zaaknummer. U kunt het bezwaar richten aan gemeente Westerkwartier, Postbus 100, 9350 AC Leek. De termijn voor het indienen van een bezwaar start één dag na de besluitdatum en bedraagt 6 weken. Voor meer informatie over de procedure kunt u contact opnemen via info@westerkwartier.nl of telefoonnummer 14 059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37928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8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8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sterkwarti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2026191721</meta:user-defined>
    <dc:language>nl</dc:language>
    <meta:user-defined meta:name="OVERHEIDop.locatietype/OVERHEIDop.gebiedsmarkering">Perceel</meta:user-defined>
    <meta:user-defined meta:name="OVERHEIDop.locatietype/OVERHEIDop.gebiedsmarkering">Punt</meta:user-defined>
    <meta:user-defined meta:name="DC.title">Besluit op aanvraag: Omgevingsvergunning (kappen) voor het kappen van een boom - Vredewoldplantsoen 7, 9351 BN Leek, Leek (LEE01) D 1932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283</meta:user-defined>
    <meta:user-defined meta:name="OVERHEIDop.GmbID/DC.identifier">gmb-2026-379283</meta:user-defined>
    <meta:user-defined meta:name="OVERHEIDop.versieInformatie"/>
  </office:meta>
</office:document-meta>
</file>