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een horecagelegenheid en een gevelwijziging</text:p>
            <text:p text:style-name="common-al">Zaakadres: </text:p>
            <text:p text:style-name="common-al">Datum ontvangst: 17-07-2026</text:p>
            <text:p text:style-name="common-al">Zaaknummer: Z2026-031733</text:p>
            <text:p text:style-name="common-al">DSO-nummer: 20260717001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2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33</meta:user-defined>
    <meta:user-defined meta:name="DCTERMS.abstract">Uitbreiden van een horecagelegenheid en een gevelwijziging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79</meta:user-defined>
    <meta:user-defined meta:name="OVERHEIDop.GmbID/DC.identifier">gmb-2026-379279</meta:user-defined>
    <meta:user-defined meta:name="OVERHEIDop.versieInformatie"/>
  </office:meta>
</office:document-meta>
</file>